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eldersekade 6F 1012B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glas in isolatieglas in voorgevel t.p.v. het souterrain van het gebouw</text:p>
            <text:p text:style-name="common-al">Besluit: verleend</text:p>
            <text:p text:style-name="common-al">Besluit verzonden op: 11-08-2026</text:p>
            <text:p text:style-name="common-al">Zaakadres: Geldersekade 6F 1012BH Amsterdam</text:p>
            <text:p text:style-name="common-al">Zaaknummer: Z2026-016072</text:p>
            <text:p text:style-name="common-al">DSO-nummer: 202604090214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6072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5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072</meta:user-defined>
    <meta:user-defined meta:name="DCTERMS.abstract">vervangen van glas in isolatieglas in voorgevel t.p.v. het souterrain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Geldersekade 6F 1012BH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08</meta:user-defined>
    <meta:user-defined meta:name="OVERHEIDop.GmbID/DC.identifier">gmb-2026-387508</meta:user-defined>
    <meta:user-defined meta:name="OVERHEIDop.versieInformatie"/>
  </office:meta>
</office:document-meta>
</file>