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buitenplanse omgevingsplanactiviteit (BOPA)  voor het verduurzamen en wijzigen van de woning en de plaatsing van een carport  op de locatie Beatrixlaan 8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voor een buitenplanse omgevingsplanactiviteit met zaaknummer Z2026-000515 voor het verduurzamen en wijzigen van de woning en de plaatsing van een carport  op de locatie Beatrixlaan 8. De vergunning heeft de status: Akkoord. Het besluit heeft betrekking op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23 september 2026</text:span>
          </text:p>
            <text:p text:style-name="last-al">Belanghebbenden kunnen een bezwaar indienen tot uiterlijk 23 september 2026. De termijn voor het indienen van een bezwaar start op de dag na verzending van het besluit en bedraagt 6 weken. U stuurt het bezwaar naar het college van burgemeester en wethouders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8750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0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0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515</meta:user-defined>
    <dc:language>nl</dc:language>
    <meta:user-defined meta:name="DC.title">Besluit op aanvraag omgevingsvergunning voor buitenplanse omgevingsplanactiviteit (BOPA)  voor het verduurzamen en wijzigen van de woning en de plaatsing van een carport  op de locatie Beatrixlaan 8 in Putten</meta:user-defined>
    <meta:user-defined meta:name="OVERHEIDop.locatietype/OVERHEIDop.gebiedsmarkering">GeometrieRef</meta:user-defined>
    <meta:user-defined meta:name="DCTERMS.W3CDTF/DCTERMS.available">2026-08-14</meta:user-defined>
    <meta:user-defined meta:name="DCTERMS.W3CDTF/OVERHEIDop.jaargang">2026</meta:user-defined>
    <meta:user-defined meta:name="OVERHEIDop.externeBijlage">Afwijkvergunning|exb-2026-28955</meta:user-defined>
    <meta:user-defined meta:name="OVERHEIDop.publicationIssue">387507</meta:user-defined>
    <meta:user-defined meta:name="OVERHEIDop.GmbID/DC.identifier">gmb-2026-387507</meta:user-defined>
    <meta:user-defined meta:name="OVERHEIDop.versieInformatie"/>
  </office:meta>
</office:document-meta>
</file>