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Dissel 5, 3902 GJ Veenendaal, Verzoeklocatie 20260811010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Dissel 5, 3902 GJ Veenendaal, Verzoeklocatie 2026081101075</text:span>
          </text:p>
            <text:p text:style-name="common-al">De gemeente Veenendaal heeft een aanvraag voor een omgevingsvergunning ontvangen. De vergunning is op 11-08-2026 aangevraagd voor het realiseren van een uitrit voor de locatie Dissel 5, 3902 GJ Veenendaal, Verzoeklocatie 2026081101075 en is geregistreerd onder het nummer CLZ-00015600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75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0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omgevingsvergunning Dissel 5, 3902 GJ Veenendaal, Verzoeklocatie 202608110107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05</meta:user-defined>
    <meta:user-defined meta:name="OVERHEIDop.GmbID/DC.identifier">gmb-2026-387505</meta:user-defined>
    <meta:user-defined meta:name="OVERHEIDop.versieInformatie"/>
  </office:meta>
</office:document-meta>
</file>