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aarlemmerstraat 83-3 1013E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van het gebruik van de zolderverdieping in een zelfstandige woning</text:p>
            <text:p text:style-name="common-al">Zaakadres: Haarlemmerstraat 83-3 1013EL Amsterdam</text:p>
            <text:p text:style-name="common-al">Datum ontvangst: 11-08-2026</text:p>
            <text:p text:style-name="common-al">Zaaknummer: Z2026-035781</text:p>
            <text:p text:style-name="common-al">DSO-nummer: 202608110086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50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0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0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5781</meta:user-defined>
    <meta:user-defined meta:name="DCTERMS.abstract">veranderen van het gebruik van de zolderverdieping in een zelfstandig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Haarlemmerstraat 83-3 1013EL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00</meta:user-defined>
    <meta:user-defined meta:name="OVERHEIDop.GmbID/DC.identifier">gmb-2026-387500</meta:user-defined>
    <meta:user-defined meta:name="OVERHEIDop.versieInformatie"/>
  </office:meta>
</office:document-meta>
</file>