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Verzoeklocatie 2026081100930, hoek Rembrandtpark/Rondweg w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Verzoeklocatie 2026081100930, hoek Rembrandtpark/Rondweg west</text:span>
          </text:p>
            <text:p text:style-name="common-al">De gemeente Veenendaal heeft een aanvraag voor een omgevingsvergunning ontvangen. De vergunning is op 11-08-2026 aangevraagd voor het tijdelijk plaatsen aankondigingsbord renovatiewerkzaamheden Rembrandtpark voor de locatie Verzoeklocatie 2026081100930, hoek Rembrandtpark/Rondweg west en is geregistreerd onder het nummer CLZ-00015599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749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9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9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15599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Publicatie aanvraag omgevingsvergunning Verzoeklocatie 2026081100930, hoek Rembrandtpark/Rondweg wes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96</meta:user-defined>
    <meta:user-defined meta:name="OVERHEIDop.GmbID/DC.identifier">gmb-2026-387496</meta:user-defined>
    <meta:user-defined meta:name="OVERHEIDop.versieInformatie"/>
  </office:meta>
</office:document-meta>
</file>