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cfa6041-4831-4f50-8cd1-7ff530095ca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instellen geslotenverklaring voor vrachtauto’s langer dan 10 meter, wijk Klein Rome te Hilversum</text:p>
      <text:section text:name="regeling_id1-3-2" text:style-name="regeling">
        <text:section text:name="aanhef_id1-3-2-1" text:style-name="aanhef">
          <text:section text:name="context_id1-3-2-1-1" text:style-name="context">
            <text:p text:style-name="context.al">zaak 1991916</text:p>
            <text:p text:style-name="context_bottom"/>
          </text:section>
          <text:p text:style-name="aanhef_wie">Burgemeester en wethouders van Hilversum, </text:p>
          <text:section text:name="considerans_id1-3-2-1-3" text:style-name="considerans">
            <text:p text:style-name="tussenkopcur">
            <text:span text:style-name="nadrukvet">Overwegingen ten aanzien van het besluit</text:span>
          </text:p>
            <text:p text:style-name="considerans.al">Krachtens artikel 15 lid 1 van de Wegenverkeerswet 1994 (WVW 1994) dient een verkeersbesluit te worden genomen voor het plaatsen of verwijderen van de in artikel 12 van het Besluit Administratieve Bepalingen inzake het Wegverkeer (BABW) opgenomen verkeerstekens, evenals voor onderborden voor zover daardoor een gebod of verbod ontstaat of wordt gewijzigd.</text:p>
            <text:p text:style-name="considerans.al">Tussen -globaal gezien- de Beatrixtunnel, Schapenkamp, Achterom, Oude Amersfoortseweg en de spoorlijn is, ten oosten van het centrum, de woonwijk Klein Rome in de St. Vitusbuurt gelegen. De wijk Klein Rome in Hilversum is een compacte, historische woonbuurt en kenmerkend voor de buurt zijn de relatief smalle woonstraten. De straten zijn gecategoriseerd als erftoegangsweg waarop de verkeersfunctie ondergeschikt is aan de verblijfsfunctie. De maximumsnelheid bedraagt doorgaans 30 km/h; enkele straten zijn ingericht en aangeduid als erf. De wijk is niet ontworpen als doorgaande route. Rijdend verkeer dat geen bestemming in de wijk heeft, wordt zo veel mogelijk via de hoofdwegen rondom de wijk geleid.</text:p>
            <text:p text:style-name="considerans.al">Aanleiding voor het nemen van deze maatregel zijn meerdere meldingen over lang vrachtverkeer dat zich vastrijdt in de smalle woonstraten en bij het nemen van bochten. Uit rijcurveonderzoek blijkt dat lange voertuigen, waaronder een trekker met oplegger en een bakwagen van 12 meter, de beschikbare bochten niet zonder conflicten kunnen maken. Hierbij ontstaan conflicten met geparkeerde voertuigen, bomen, paaltjes, nutsvoorzieningen en voetpaden. De straten zijn door hun beperkte breedte en inrichting niet geschikt voor dergelijke voertuigen.</text:p>
            <text:p text:style-name="considerans.al">De gemeente is zich bewust van het belang van het nemen van verkeersmaatregelen in het kader van het tegengaan van overlast, hinder of schade veroorzaakt door grote voertuigen en het verbeteren van de leefbaarheid in de wijk Klein Rome. In verband daarmee zijn in het verleden besluiten genomen voor het instellen van een geslotenverklaring voor vrachtauto’s op een beperkt aantal straten, te weten de Achterom, Roosendaalstraat, en St. Annastraat aan de zijde van de Kerklaan en op de Jan van Beierenstraat. Thans is gebleken dat deze maatregel niet het beoogde effect sorteert. De gemeente vindt het wenselijk dat de eerder genomen verkeersmaatregel ten aanzien van het weren van vrachtauto’s langer dan 10 meter in de wijk Klein Rome qua omvang wordt uitgebreid en aangevuld.</text:p>
            <text:p text:style-name="considerans.al">In verband met vorenstaande wordt door middel van het plaatsen van bord C7 van bijlage 1 van het RVV 1990 voor vrachtauto’s een verbod als begrepen in artikel 1 van het RVV 1990 ingesteld om de onderstaande wegen in te gaan:</text:p>
            <text:p text:style-name="considerans.al">   - het erf op de Hoenderweg vanaf de zijde van de Hoenderweg,</text:p>
            <text:p text:style-name="considerans.al">waarbij middels een onderbord wordt aangegeven dat die geslotenverklaring slechts geldt voor vrachtauto’s die een lengte van tien meter te boven gaan.Bij het vaststellen van deze geslotenverklaringen is rekening gehouden met een rijroute over de Hoenderweg voor vrachtauto’s langer dan 10 meter die de ondernemingen aan de noordzijde van de Beatrixtunnel willen bereiken. De kans dat vrachtauto’s, na het negeren van het verbod om bovenstaande wegen in te gaan, zich zullen bevinden op andere wegen of weggedeelten in de wijk Klein Rome wordt nagenoeg nihil geacht. Op grond van artikel 18 van de WVW 1994 is het college bevoegd ten aanzien van het verkeer op de binnen deze gemeente gelegen wegen, welke niet onder het beheer van het rijk, de provincie of een waterschap vallen, verkeersbesluiten te nemen en het college heeft  deze bevoegdheid gemandateerd aan de portefeuillehouder verkeer.De korpschef politie heeft, in overeenstemming met artikel 24 van het BABW, een positief advies uitgebracht op deze maatregel.<text:span text:style-name="nadrukvet">Belangenafweging:</text:span>Gelet op bovenstaande is het effect van de maatregelen op de omgeving gering, omdat de maatregel binnen beheersbare en overzichtelijke proporties blijft en geen aanzienlijke impact heeft op de directe leef- of werkomgeving en aanvullend is op de eerder genomen maatregelen met dezelfde strekking. Het belang van het bevorderen van de leefbaarheid in de wijk Klein Rome en het tegengaan van door lange vrachtauto’s veroorzaakte overlast, hinder of schade prevaleert boven het vrijelijk gebruik van de wijk.Gelet op artikel 12 van het BABW is voor het plaatsen van borden C7 van bijlage 1 van het RVV 1990 met bijbehorende onderbord een verkeersbesluit vereist.Gelet op artikel 2 van de WVW 1994 komt het zoveel mogelijk waarborgen van de vrijheid van het verkeer in het geding bij het treffen van deze verkeersmaatregel. Het treffen van een of meer verkeersmaatregelen is een normale maatschappelijke ontwikkeling waarmee een ieder kan worden geconfronteerd en waarvan de nadelige gevolgen in beginsel voor rekening van de betrokkenen blijven. De hiervoor benoemde verkeersmaatregel strekt tot het beschermen van weggebruikers en passagiers en het voorkomen of beperken van door het verkeer veroorzaakte overlast, hinder of schade alsmede de gevolgen voor het milieu, bedoeld in de Wet milieubeheer.Bij het vaststellen van dit verkeersbesluit zijn de in de eerder genoemde verkeersbesluiten met dezelfde strekking beschreven belangen opnieuw afgewogen.  Het doel van de in dit verkeersbesluit genomen maatregel is om het inrijden van de genoemde wegen en daarmee ook het gebruik van de overige wegen in de wijk Klein Rome door lange vrachtauto's tegen te gaan.De in dit verkeersbesluit genoemde maatregel leidt niet tot een noemenswaardige toename van de geluidbelasting door wegverkeerslawaai, zoals bedoeld in artikel 21a van het BABW, op geluidsgevoelige gebouw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tot het instellen van een verbod voor vrachtauto’s die langer zijn dan tien meter om de navolgende wegen in te gaan:</text:p>
            <text:list text:style-name="id1-3-2-2-1-2">
              <text:list-item text:style-override="id1-3-2-2-1-2-1">
                <text:number>1.</text:number>
                <text:p text:style-name="al">het erf op de Hoenderweg vanaf de zijde van de Hoenderweg,</text:p>
              </text:list-item>
              <text:list-item text:style-override="id1-3-2-2-1-2-2">
                <text:number>2.</text:number>
                <text:p text:style-name="al">het Wandelpad vanaf de zijde van de Hoenderweg,  </text:p>
              </text:list-item>
              <text:list-item text:style-override="id1-3-2-2-1-2-3">
                <text:number>3.</text:number>
                <text:p text:style-name="al">de Kerklaan vanaf de zijde van de Achterom en vanaf de zijde van de Oude Amersfoortseweg, en</text:p>
              </text:list-item>
              <text:list-item text:style-override="id1-3-2-2-1-2-4">
                <text:number>4.</text:number>
                <text:p text:style-name="al">de St. Vitusstraat vanaf de zijde van de Achterom</text:p>
              </text:list-item>
            </text:list>
            <text:p text:style-name="common-al">door middel van het plaatsen van bord C7 van bijlage 1 van het RVV 1990 waarbij middels een onderbord met de tekst: ‘langer dan 10 m’ de werkingssfeer van het bord wordt beperkt tot vrachtauto's langer dan 10 meter.</text:p>
            <text:p text:style-name="common-al">
            <text:span text:style-name="nadrukvet">Situatieschets:</text:span>
          </text:p>
            <text:p text:style-name="common-al">
            <draw:frame><draw:text-box><text:section text:name="plaatje_id1-3-2-2-1-5-1" text:style-name="plaatje">
              <text:p text:style-name="illustratie_id1-3-2-2-1-5-1-1"><draw:frame draw:style-name="illustratie_id1-3-2-2-1-5-1-1" text:anchor-type="paragraph" svg:width="149mm" svg:height="132.89999999999998mm"><draw:image xlink:href="Pictures/Afbeelding1idcfa6041-4831-4f50-8cd1-7ff530095ca6.png" xlink:type="simple"/></draw:frame></text:p>
            </text:section></draw:text-box></draw:frame>
          </text:p>
            <text:p text:style-name="common-al">Hilversum,11-08-2026  </text:p>
            <text:p text:style-name="common-al">Burgemeester en wethouders van Hilversum,  </text:p>
            <text:p text:style-name="common-al">Namens dezen,  </text:p>
            <text:p text:style-name="common-al">De portefeuillehouder verkeer,  </text:p>
            <text:p text:style-name="common-al">J.E.M.G. Göbbels  </text:p>
            <text:p text:style-name="common-al">
            <text:span text:style-name="nadrukvet">U kunt bezwaar maken</text:span>
          </text:p>
            <text:p text:style-name="common-al">Dit besluit treedt in werking na bekendmaking in het Gemeenteblad. Belanghebbenden kunnen binnen zes weken na publicatie van dit besluit in het Gemeenteblad bezwaar maken bij burgemeester en wethouders van Hilversum. U kunt uw bezwaar digitaal indienen via het digitale formulier op www.hilversum.nl. U vindt het formulier via de zoekterm ‘Bezwaar tegen gemeentelijke besluiten’. Per post kan ook (t.a.v. college van burgemeester en wethouders, Postbus 9900, 1201 GM Hilversum).</text:p>
            <text:p text:style-name="common-al">Dit zet u in ieder geval in uw bezwaar:</text:p>
            <text:p text:style-name="common-al">- uw naam, adres en telefoonnummer;</text:p>
            <text:p text:style-name="common-al">- de datum van uw bezwaarschrift;</text:p>
            <text:p text:style-name="common-al">- het besluit waartegen u bezwaar maakt (met datum en zaaknummer);</text:p>
            <text:p text:style-name="common-al">- de reden van uw bezwaar;</text:p>
            <text:p text:style-name="common-al">- uw handtekening.</text:p>
            <text:p text:style-name="common-al">
            <text:span text:style-name="nadrukvet">U kunt een voorlopige voorziening vragen</text:span>
          </text:p>
            <text:p text:style-name="common-al">Dit besluit treedt direct in werking, ook tijdens de bezwaarprocedure. Als u dit wilt voorkomen, dan kunt u een voorlopige voorziening (schorsing) vragen bij:</text:p>
            <text:p text:style-name="common-al">Rechtbank Midden-Nederland</text:p>
            <text:p text:style-name="common-al">afdeling Bestuursrecht</text:p>
            <text:p text:style-name="common-al">voorlopige voorzieningen</text:p>
            <text:p text:style-name="common-al">Postbus 16005</text:p>
            <text:p text:style-name="common-al">3500 DA UTRECHT</text:p>
            <text:p text:style-name="common-al">U betaalt hiervoor kosten (griffierecht). Voor de actuele bedragen bel (088) 361 61 61 of kijk op www.rechtspraak.nl</text:p>
            <text:p text:style-name="last-al">zaak 1959929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4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ilversum - Verkeersbesluit instellen geslotenverklaring voor vrachtauto’s langer dan 10 meter, wijk Klein Rome te Hilversum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referentienummer">1991916</meta:user-defined>
    <meta:user-defined meta:name="DCTERMS.abstract">Verkeersbesluit instellen geslotenverklaring voor vrachtauto’s langer dan 10 meter, wijk Klein Rome te Hilversum</meta:user-defined>
    <meta:user-defined meta:name="OVERHEIDop.verkeersbordcode">C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geslotenverklaring voor vrachtauto’s langer dan 10 meter, wijk Klein Rome te Hilversum</meta:user-defined>
    <meta:user-defined meta:name="DCTERMS.W3CDTF/DCTERMS.available">2026-08-14</meta:user-defined>
    <meta:user-defined meta:name="DCTERMS.W3CDTF/OVERHEIDop.jaargang">2026</meta:user-defined>
    <meta:user-defined meta:name="OVERHEIDop.publicationIssue">387494</meta:user-defined>
    <meta:user-defined meta:name="OVERHEIDop.GmbID/DC.identifier">gmb-2026-387494</meta:user-defined>
    <meta:user-defined meta:name="OVERHEIDop.versieInformatie"/>
  </office:meta>
</office:document-meta>
</file>