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Schouwtjeslaan 27 2012KE Haarlem, 0392-2026-0104606, het vervangen van de bestaande achtergevel en wijzigen indeling, verzonden 12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8748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104606</meta:user-defined>
    <meta:user-defined meta:name="DCTERMS.abstract">het vervangen van de bestaande achtergevel en wijzigen indel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Schouwtjeslaan 27 2012KE Haarlem, 0392-2026-0104606, het vervangen van de bestaande achtergevel en wijzigen indeling, verzonden 12-08-202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87</meta:user-defined>
    <meta:user-defined meta:name="OVERHEIDop.GmbID/DC.identifier">gmb-2026-387487</meta:user-defined>
    <meta:user-defined meta:name="OVERHEIDop.versieInformatie"/>
  </office:meta>
</office:document-meta>
</file>