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wijzigen van de gevelbekleding en het vervangen van de gevelisolatie (voor-, zij en achterkant), Boetelerveld 1 2151LK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22-07-2026, het wijzigen van de gevelbekleding en het vervangen van de gevelisolatie (voor-, zij en achterkant), Boetelerveld 1 2151LK Nieuw-Venne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4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36459</meta:user-defined>
    <meta:user-defined meta:name="DCTERMS.abstract">het wijzigen van de gevelbekleding en het vervangen van de gevelisolatie (voor-, zij en achterkant)</meta:user-defined>
    <dc:language>nl</dc:language>
    <meta:user-defined meta:name="OVERHEIDop.locatietype/OVERHEIDop.gebiedsmarkering">Vlak</meta:user-defined>
    <meta:user-defined meta:name="DC.title">Ingediende aanvraag omgevingsvergunning, het wijzigen van de gevelbekleding en het vervangen van de gevelisolatie (voor-, zij en achterkant), Boetelerveld 1 2151LK Nieuw-Venne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2</meta:user-defined>
    <meta:user-defined meta:name="OVERHEIDop.GmbID/DC.identifier">gmb-2026-387482</meta:user-defined>
    <meta:user-defined meta:name="OVERHEIDop.versieInformatie"/>
  </office:meta>
</office:document-meta>
</file>