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op aanvraag nummeraanduiding Ter Aar (kern Papenveer), Paradijsweg 7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radijsweg 74A, Ter Aar (kern Papenveer) – de nummeraanduiding 74A is toegekend aan de te bouwen woning – verzonden 4 augustus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8748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Besluit op aanvraag nummeraanduiding Ter Aar (kern Papenveer), Paradijsweg 74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81</meta:user-defined>
    <meta:user-defined meta:name="OVERHEIDop.GmbID/DC.identifier">gmb-2026-387481</meta:user-defined>
    <meta:user-defined meta:name="OVERHEIDop.versieInformatie"/>
  </office:meta>
</office:document-meta>
</file>