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maken van een steiger voor particulier gebruik tegenover Lijnderdijk 42 Zwanenbur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10-08-2026, het maken van een steiger voor particulier gebruik tegenover Lijnderdijk 42 Zwanenburg, 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47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96910</meta:user-defined>
    <meta:user-defined meta:name="DCTERMS.abstract">het maken van een steiger voor particulier gebruik tegenover Lijnderdijk 42 Zwanenburg</meta:user-defined>
    <dc:language>nl</dc:language>
    <meta:user-defined meta:name="OVERHEIDop.locatietype/OVERHEIDop.gebiedsmarkering">Vlak</meta:user-defined>
    <meta:user-defined meta:name="DC.title">Ingediende aanvraag omgevingsvergunning, het maken van een steiger voor particulier gebruik tegenover Lijnderdijk 42 Zwanenburg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71</meta:user-defined>
    <meta:user-defined meta:name="OVERHEIDop.GmbID/DC.identifier">gmb-2026-387471</meta:user-defined>
    <meta:user-defined meta:name="OVERHEIDop.versieInformatie"/>
  </office:meta>
</office:document-meta>
</file>