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zoek Omgevingsvergunning, Veesser Enkweg 47, 8194LK Ve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oek omgevingsvergunning:</text:span>
          </text:p>
            <text:p text:style-name="common-al">Veesser Enkweg 47 in Veessen, voor het plaatsen van twee tijdelijke woonunits, ontvangen op 11 augustus 2026 (zaaknummer R2026-02101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8746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R2026-02101</meta:user-defined>
    <meta:user-defined meta:name="DCTERMS.abstract">Betreft: Aanvraag op locatie Veesser Enkweg 47, 8194LK Veessen</meta:user-defined>
    <dc:language>nl</dc:language>
    <meta:user-defined meta:name="OVERHEIDop.locatietype/OVERHEIDop.gebiedsmarkering">Vlak</meta:user-defined>
    <meta:user-defined meta:name="DC.title">Kennisgeving ontvangst verzoek Omgevingsvergunning, Veesser Enkweg 47, 8194LK Vees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87466</meta:user-defined>
    <meta:user-defined meta:name="OVERHEIDop.GmbID/DC.identifier">gmb-2026-387466</meta:user-defined>
    <meta:user-defined meta:name="OVERHEIDop.versieInformatie"/>
  </office:meta>
</office:document-meta>
</file>