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Waddendijk 11 1025PE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0 bomen in de achtertuin</text:p>
            <text:p text:style-name="common-al">Besluit: verleend</text:p>
            <text:p text:style-name="common-al">Besluit verzonden op: 12-08-2026</text:p>
            <text:p text:style-name="common-al">Zaakadres: Waddendijk 11 1025PE Amsterdam</text:p>
            <text:p text:style-name="common-al">Zaaknummer: Z2026-021391</text:p>
            <text:p text:style-name="common-al">DSO-nummer: 202605130050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1391"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2-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4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1391</meta:user-defined>
    <meta:user-defined meta:name="DCTERMS.abstract">kappen van 10 bomen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Waddendijk 11 1025PE Amsterdam Noord</meta:user-defined>
    <meta:user-defined meta:name="DCTERMS.W3CDTF/DCTERMS.available">2026-08-14</meta:user-defined>
    <meta:user-defined meta:name="DCTERMS.W3CDTF/OVERHEIDop.jaargang">2026</meta:user-defined>
    <meta:user-defined meta:name="OVERHEIDop.externeBijlage">Z2026-021391 OW Beschikking|exb-2026-28948</meta:user-defined>
    <meta:user-defined meta:name="OVERHEIDop.externeBijlage">B001_aanvraagformulier samenvatting|exb-2026-28949</meta:user-defined>
    <meta:user-defined meta:name="OVERHEIDop.publicationIssue">387462</meta:user-defined>
    <meta:user-defined meta:name="OVERHEIDop.GmbID/DC.identifier">gmb-2026-387462</meta:user-defined>
    <meta:user-defined meta:name="OVERHEIDop.versieInformatie"/>
  </office:meta>
</office:document-meta>
</file>