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verzoek om afwijken van het omgevingsplan t.b.v. legaliseren woning aan  Heistraat 54 4836B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verzoek om afwijken van het omgevingsplan t.b.v. legaliseren woning aan District West Breda, Heistraat 54 4836BE Breda is nog niet volledig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Buitenplanse omgevingsplanactiviteit </text:p>
            <text:p text:style-name="common-al">De gemeente Breda heeft op 12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201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745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5201</meta:user-defined>
    <meta:user-defined meta:name="DCTERMS.abstract">het verzoek om afwijken van het omgevingsplan t.b.v. legaliseren woning</meta:user-defined>
    <dc:language>nl</dc:language>
    <meta:user-defined meta:name="OVERHEIDop.locatietype/OVERHEIDop.gebiedsmarkering">Vlak</meta:user-defined>
    <meta:user-defined meta:name="DC.title">Verzoek aanvullende gegevens voor het verzoek om afwijken van het omgevingsplan t.b.v. legaliseren woning aan  Heistraat 54 4836BE Breda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57</meta:user-defined>
    <meta:user-defined meta:name="OVERHEIDop.GmbID/DC.identifier">gmb-2026-387457</meta:user-defined>
    <meta:user-defined meta:name="OVERHEIDop.versieInformatie"/>
  </office:meta>
</office:document-meta>
</file>