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2144641iff4b928e-f32f-4d34-965d-c191ffaefb9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6 augustus 2026 heeft het college van burgemeester en wethouders van de gemeente Den Helder een last onder bestuursdwang uitgevoerd door een half gezonken bootje te verwijderen uit het water nabij de Doorzwin 3601 te Julianadorp. </text:p>
      <text:section text:name="zakelijke-mededeling_id1-3-2" text:style-name="zakelijke-mededeling">
        <text:section text:name="zakelijke-mededeling-tekst_id1-3-2-1" text:style-name="zakelijke-mededeling-tekst">
          <text:section text:name="tekst_id1-3-2-1-1" text:style-name="tekst">
            <text:p text:style-name="common-al">Dit besluit is genomen op grond van artikel 5.25 lid 1 van de Algemene plaatselijke verordening  Den Helder 2021.</text:p>
            <text:p text:style-name="common-al"/>
            <text:p text:style-name="common-al">De eigenaar van de boot kan zich binnen 13 weken na bekendmaking van dit besluit melden bij de gemeente Den Helder en onder voldoening van de kosten (voor het uit de water takelen en het stallen op de gemeente werf) de boot in ontvangst nemen (melden kan bij: <text:a xlink:href="mailto:a.van.splunter@denhelder.nl" xlink:type="simple">a.van.splunter@denhelder.nl</text:a>).</text:p>
            <text:p text:style-name="common-al">Indien de eigenaar van de boot zich niet tijdig heeft gemeld bij de gemeente Den Helder, zal het college op basis van artikel 5.30 van de Algemene wet bestuursrecht overgaan tot executieverkoop/vernietiging van de boot.</text:p>
            <text:p text:style-name="common-al"/>
            <text:p text:style-name="last-al">
            <draw:frame><draw:text-box><text:section text:name="plaatje_id1-3-2-1-1-6-1" text:style-name="plaatje">
              <text:p text:style-name="illustratie_id1-3-2-1-1-6-1-1"><draw:frame draw:style-name="illustratie_id1-3-2-1-1-6-1-1" text:anchor-type="paragraph" svg:width="153mm" svg:height="80.25283018867924mm"><draw:image xlink:href="Pictures/Schermafbeelding2026-08-12144641iff4b928e-f32f-4d34-965d-c191ffaefb90.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 style:parent-style-name="Standard">
      <style:paragraph-properties style:line-spacing="0mm" style:text-autospace="none" ofo:line-height="0.001cm"/>
    </style:style>
    <style:style style:family="graphic" style:name="illustratie_id1-3-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74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Op 6 augustus 2026 heeft het college van burgemeester en wethouders van de gemeente Den Helder een last onder bestuursdwang uitgevoerd door een half gezonken bootje te verwijderen uit het water nabij de Doorzwin 3601 te Julianadorp.</meta:user-defined>
    <meta:user-defined meta:name="DCTERMS.W3CDTF/DCTERMS.available">2026-08-14</meta:user-defined>
    <meta:user-defined meta:name="DCTERMS.W3CDTF/OVERHEIDop.jaargang">2026</meta:user-defined>
    <meta:user-defined meta:name="OVERHEIDop.publicationIssue">387455</meta:user-defined>
    <meta:user-defined meta:name="OVERHEIDop.GmbID/DC.identifier">gmb-2026-387455</meta:user-defined>
    <meta:user-defined meta:name="OVERHEIDop.versieInformatie"/>
  </office:meta>
</office:document-meta>
</file>