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Hoofdstraat-West 24, 9981AD Uithuizen (BOP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bouwen van een loods en overkapping op de locatie Hoofdstraat-West 24, 9981AD Uithuizen.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3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744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4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4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492</meta:user-defined>
    <meta:user-defined meta:name="DCTERMS.abstract">het bouwen van een loods en overkapping, Hoofdstraat-West 24, 9981AD Uithuizen (23 september 2026)</meta:user-defined>
    <dc:language>nl</dc:language>
    <meta:user-defined meta:name="DC.title">Besluit op omgevingsvergunning, Hoofdstraat-West 24, 9981AD Uithuizen (BOPA)</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47</meta:user-defined>
    <meta:user-defined meta:name="OVERHEIDop.publicationIssue">387449</meta:user-defined>
    <meta:user-defined meta:name="OVERHEIDop.GmbID/DC.identifier">gmb-2026-387449</meta:user-defined>
    <meta:user-defined meta:name="OVERHEIDop.versieInformatie"/>
  </office:meta>
</office:document-meta>
</file>