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pollolaan 29-4 1077A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groten van het dakterras in afwijking van een eerder verleende omgevingsvergunning (DSO 2024090301258)</text:p>
            <text:p text:style-name="common-al">Zaakadres: Apollolaan 29-4 1077AB Amsterdam</text:p>
            <text:p text:style-name="common-al">Datum ontvangst: 30-05-2026</text:p>
            <text:p text:style-name="common-al">Zaaknummer: Z2026-023659</text:p>
            <text:p text:style-name="common-al">DSO-nummer: 202605300002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44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4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4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659</meta:user-defined>
    <meta:user-defined meta:name="DCTERMS.abstract">het vergroten van het dakterras in afwijking van een  eerder verleende omgevingsvergunning (DSO 2024090301258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pollolaan 29-4 1077AB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44</meta:user-defined>
    <meta:user-defined meta:name="OVERHEIDop.GmbID/DC.identifier">gmb-2026-387444</meta:user-defined>
    <meta:user-defined meta:name="OVERHEIDop.versieInformatie"/>
  </office:meta>
</office:document-meta>
</file>