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eizersgracht 334 1016EZ Amsterdam</text:p>
      <text:section text:name="zakelijke-mededeling_id1-3-2" text:style-name="zakelijke-mededeling">
        <text:section text:name="zakelijke-mededeling-tekst_id1-3-2-1" text:style-name="zakelijke-mededeling-tekst">
          <text:section text:name="tekst_id1-3-2-1-1" text:style-name="tekst">
            <text:p text:style-name="common-al">Omschrijving: omzetten van kantoorruimte naar dertien woningen waarbij verschillende interne veranderingen plaatsvinden waaronder, constructieve wijzigingen, wijzigingen in de brandcompartimentering, het isoleren van verschillende vloeren, wanden en daken aan de binnenzijde, het realiseren van achterzetbeglazing, alsmede het realiseren van warmtepomp buitenunits en zonnepanelen op het dak, het realiseren van verschillende daklichten en het veranderen van verschillende deur- en raam(kozijnen)</text:p>
            <text:p text:style-name="common-al">Zaakadres: Keizersgracht 334 1016EZ Amsterdam</text:p>
            <text:p text:style-name="common-al">Datum ontvangst: 29-07-2026</text:p>
            <text:p text:style-name="common-al">Zaaknummer: Z2026-033768</text:p>
            <text:p text:style-name="common-al">DSO-nummer: 2026072900233</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44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3768</meta:user-defined>
    <meta:user-defined meta:name="DCTERMS.abstract">omzetten van kantoorruimte naar dertien woningen waarbij verschillende interne veranderingen plaatsvinden waaronder, constructieve wijziging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Keizersgracht 334 1016EZ Amsterdam</meta:user-defined>
    <meta:user-defined meta:name="DCTERMS.W3CDTF/DCTERMS.available">2026-08-14</meta:user-defined>
    <meta:user-defined meta:name="DCTERMS.W3CDTF/OVERHEIDop.jaargang">2026</meta:user-defined>
    <meta:user-defined meta:name="OVERHEIDop.publicationIssue">387443</meta:user-defined>
    <meta:user-defined meta:name="OVERHEIDop.GmbID/DC.identifier">gmb-2026-387443</meta:user-defined>
    <meta:user-defined meta:name="OVERHEIDop.versieInformatie"/>
  </office:meta>
</office:document-meta>
</file>