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vragen van een wijzigingsvergunning t.b.v. aanpassen gevel op de locatie Johan de Wittstraat 29 te Dordrecht zaaknummer 900361005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aanvragen van een wijzigingsvergunning t.b.v. aanpassen gevel op de locatie Johan de Wittstraat 29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0 mei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4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aanvragen van een wijzigingsvergunning t.b.v. aanpassen gevel op de locatie Johan de Wittstraat 29 te Dordrecht zaaknummer 9003610055</meta:user-defined>
    <meta:user-defined meta:name="DCTERMS.W3CDTF/DCTERMS.available">2026-08-14</meta:user-defined>
    <meta:user-defined meta:name="DCTERMS.W3CDTF/OVERHEIDop.jaargang">2026</meta:user-defined>
    <meta:user-defined meta:name="OVERHEIDop.publicationIssue">387441</meta:user-defined>
    <meta:user-defined meta:name="OVERHEIDop.GmbID/DC.identifier">gmb-2026-387441</meta:user-defined>
    <meta:user-defined meta:name="OVERHEIDop.versieInformatie"/>
  </office:meta>
</office:document-meta>
</file>