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emraadssingel 161, 3022CE Rotterdam, Heemraadssingel 163 3022C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7-2026</text:span> een aanvraag voor een omgevingsvergunning, met kenmerk <text:span text:style-name="nadrukvet">Z2026-009959</text:span>/<text:span text:style-name="nadrukvet">2026071701688</text:span>, heeft ontvangen voor de Bouwactiviteit (technisch). <text:span text:style-name="nadrukcur">(Grondslag: Omgevingswet, artikel 5.1)</text:span></text:p>
            <text:p text:style-name="common-al">De aanvraag betreft het transformatie van twee kantoorpanden naar een hotelfunctie op de locatie Heemraadssingel 161 3022CE Rotterdam, Heemraadssingel 163, 3022C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4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59</meta:user-defined>
    <meta:user-defined meta:name="DCTERMS.abstract">het transformatie van twee kantoorpanden naar een hotelfunc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emraadssingel 161, 3022CE Rotterdam, Heemraadssingel 163 3022CE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40</meta:user-defined>
    <meta:user-defined meta:name="OVERHEIDop.GmbID/DC.identifier">gmb-2026-387440</meta:user-defined>
    <meta:user-defined meta:name="OVERHEIDop.versieInformatie"/>
  </office:meta>
</office:document-meta>
</file>