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Leeuwarden 5x vrijstaande reclame vitrines, waarvan 2x scrollend en 3x digitaal aan de Overijsselselaan bij Goutum (OV-2026-03918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Leeuwarden 5x vrijstaande reclame vitrines, waarvan 2x scrollend en 3x digitaal aan de Overijsselselaan bij Goutum. Bij ons geregistreerd onder kenmerk: OV-2026-03918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74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V-2026-039188</meta:user-defined>
    <dc:language>nl</dc:language>
    <meta:user-defined meta:name="OVERHEIDop.locatietype/OVERHEIDop.gebiedsmarkering">Punt</meta:user-defined>
    <meta:user-defined meta:name="DC.title">Aanvraag omgevingsvergunning voor Leeuwarden 5x vrijstaande reclame vitrines, waarvan 2x scrollend en 3x digitaal aan de Overijsselselaan bij Goutum (OV-2026-039188)</meta:user-defined>
    <meta:user-defined meta:name="DCTERMS.W3CDTF/DCTERMS.available">2026-08-14</meta:user-defined>
    <meta:user-defined meta:name="DCTERMS.W3CDTF/OVERHEIDop.jaargang">2026</meta:user-defined>
    <meta:user-defined meta:name="OVERHEIDop.publicationIssue">387439</meta:user-defined>
    <meta:user-defined meta:name="OVERHEIDop.GmbID/DC.identifier">gmb-2026-387439</meta:user-defined>
    <meta:user-defined meta:name="OVERHEIDop.versieInformatie"/>
  </office:meta>
</office:document-meta>
</file>