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Berkenstraat 37A 2023SX Haarlem, 0392-2026-0081480, het aanpassen van de voorgevel en het realiseren van een kantoorruimte, verzonden 12-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743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3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3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81480</meta:user-defined>
    <meta:user-defined meta:name="DCTERMS.abstract">het aanpassen van de voorgevel en het realiseren van een kantoorruimte</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Berkenstraat 37A 2023SX Haarlem, 0392-2026-0081480, het aanpassen van de voorgevel en het realiseren van een kantoorruimte, verzonden 12-08-2026</meta:user-defined>
    <meta:user-defined meta:name="DCTERMS.W3CDTF/DCTERMS.available">2026-08-14</meta:user-defined>
    <meta:user-defined meta:name="DCTERMS.W3CDTF/OVERHEIDop.jaargang">2026</meta:user-defined>
    <meta:user-defined meta:name="OVERHEIDop.publicationIssue">387438</meta:user-defined>
    <meta:user-defined meta:name="OVERHEIDop.GmbID/DC.identifier">gmb-2026-387438</meta:user-defined>
    <meta:user-defined meta:name="OVERHEIDop.versieInformatie"/>
  </office:meta>
</office:document-meta>
</file>