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tijdelijk plaatsen van 5 gekoppelde units van 1-10-2026 t/m 1-5-2027, ter hoogte van De Omloop 2 en 2a, 1831 AH Ko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er hoogte van De Omloop 2 en 2a, 1831 AH Koedijk<text:span text:style-name="nadrukvet">; </text:span>het tijdelijk plaatsen van 5 gekoppelde units van 1-10-2026 t/m 1-5-2027</text:p>
            <text:p text:style-name="common-al">
            
          </text:p>
            <text:p text:style-name="common-al">Datum ontvangst: 12-08-2026</text:p>
            <text:p text:style-name="common-al">Zaaknummer: 0000140006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4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061</meta:user-defined>
    <dc:language>nl</dc:language>
    <meta:user-defined meta:name="OVERHEIDop.locatietype/OVERHEIDop.gebiedsmarkering">Vlak</meta:user-defined>
    <meta:user-defined meta:name="DC.title">Omgevingsvergunning aangevraagd: het tijdelijk plaatsen van 5 gekoppelde units van 1-10-2026 t/m 1-5-2027, ter hoogte van De Omloop 2 en 2a, 1831 AH Koed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37</meta:user-defined>
    <meta:user-defined meta:name="OVERHEIDop.GmbID/DC.identifier">gmb-2026-387437</meta:user-defined>
    <meta:user-defined meta:name="OVERHEIDop.versieInformatie"/>
  </office:meta>
</office:document-meta>
</file>