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 voor het afwijken omgevingsplan ten behoeve van een woning op het perceel Trekvogelweg 59 23, 3815 LB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trekken aanvraag vergunning voor het afwijken omgevingsplan ten behoeve van een woning op het perceel Trekvogelweg 59 23, 3815 LB Amersfoort</text:span>
          </text:p>
            <text:p text:style-name="common-al">De aanvrager heeft de aanvraag voor een omgevingsvergunning voor het afwijken omgevingsplan ten behoeve van een woning op het perceel Trekvogelweg 59 23, 3815 LB Amersfoort, met kenmerk CLZ-00034525, ingetrokken.</text:p>
            <text:p text:style-name="common-al">
            
          </text:p>
            <text:p text:style-name="common-al">Het college van burgemeester en wethouders van de gemeente Amersfoort neemt geen besluit meer op deze aanvraag. U kunt daarom geen bezwaar maken of beroep instellen. Deze intrekking van de aanvraag wordt bekendgemaakt om u te informeren over ontwikkelingen in uw omgeving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743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3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3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4525</meta:user-defined>
    <dc:language>nl</dc:language>
    <meta:user-defined meta:name="OVERHEIDop.locatietype/OVERHEIDop.gebiedsmarkering">Punt</meta:user-defined>
    <meta:user-defined meta:name="DC.title">Ingetrokken aanvraag omgevingsvergunning voor het afwijken omgevingsplan ten behoeve van een woning op het perceel Trekvogelweg 59 23, 3815 LB Amersfoor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434</meta:user-defined>
    <meta:user-defined meta:name="OVERHEIDop.GmbID/DC.identifier">gmb-2026-387434</meta:user-defined>
    <meta:user-defined meta:name="OVERHEIDop.versieInformatie"/>
  </office:meta>
</office:document-meta>
</file>