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ndgraaf – Aangevraagde evenementenvergunningen/ meldingen klein evenement week 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* Aanvraag evenementenvergunning van <text:span text:style-name="nadrukvet">Sportvereniging Ubach over Worms 2002</text:span></text:p>
            <text:p text:style-name="common-al">voor UOW'02 25 jaar d.d. 3-7-2027 op locatie De Sky Lounge op Sportpark ter Waerden, Sportlaan 7. </text:p>
            <text:p text:style-name="common-al">* Melding klein evenement van <text:span text:style-name="nadrukvet">IVN Landgraaf</text:span> voor ZondagOpen d.d. 6-9-2026 op locatie de bosrand bij de Puddelerweg 59. </text:p>
            <text:p text:style-name="common-al">* Aanvraag evenementenvergunning van <text:span text:style-name="nadrukvet">Cafe De Koetsch</text:span> voor 11-11 vasteloavend samen d.d. 11-11-2026 op locatie oude markt Waubach. </text:p>
            <text:p text:style-name="common-al">* Melding klein evenement van <text:span text:style-name="nadrukvet">Huurdersbelangenvereniging Achter de Haesen</text:span> voor Burendag 2026 d.d. 26-9-2026 op locatie buurthuis Achter de Haesen Haesenplein 1. </text:p>
            <text:p text:style-name="common-al">* Aanvraag evenementenvergunning voor Cars 'n Joy d.d. 27-9-2026 op locatie Megaland Hofstraat 13-15 Landgraaf. </text:p>
            <text:p text:style-name="common-al"/>
            <text:p text:style-name="common-al">
            <text:span text:style-name="nadrukvet">Dit zijn kennisgevingen. U kunt tegen deze ingediende aanvragen (nog) geen zienswijze/bezwaar/beroep indienen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graaf</text:p>
            </table:table-cell>
            <table:table-cell office:value-type="string" table:style-name="header.C">
              <text:p text:style-name="headerright"><text:span text:style-name="nr">Nr. 38743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3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3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andgraaf</meta:user-defined>
    <meta:user-defined meta:name="OVERHEID.Informatietype/DC.type">officiële publicatie</meta:user-defined>
    <meta:user-defined meta:name="OVERHEID.Gemeente/DCTERMS.publisher">Landgraaf</meta:user-defined>
    <meta:user-defined meta:name="OVERHEID.Gemeente/OVERHEID.authority">Landgraaf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Gemeente Landgraaf – Aangevraagde evenementenvergunningen/ meldingen klein evenement week 32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7433</meta:user-defined>
    <meta:user-defined meta:name="OVERHEIDop.GmbID/DC.identifier">gmb-2026-387433</meta:user-defined>
    <meta:user-defined meta:name="OVERHEIDop.versieInformatie"/>
  </office:meta>
</office:document-meta>
</file>