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Haarlemmermeerstraat 159-1 1058J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Zaakadres: Haarlemmermeerstraat 159-1 1058JZ Amsterdam</text:p>
            <text:p text:style-name="common-al">Datum ontvangst: 10-08-2026</text:p>
            <text:p text:style-name="common-al">Zaaknummer: Z2026-03553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4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537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Haarlemmermeerstraat 159-1 1058JZ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29</meta:user-defined>
    <meta:user-defined meta:name="OVERHEIDop.GmbID/DC.identifier">gmb-2026-387429</meta:user-defined>
    <meta:user-defined meta:name="OVERHEIDop.versieInformatie"/>
  </office:meta>
</office:document-meta>
</file>