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Vierambachtsweg en Woubrugseweg Woubrug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6 augustus 2026 heeft de Omgevingsdienst Midden-Holland (ODMH) namens de gemeente Alphen aan den Rijn een melding ontvangen ter plaatse van de Vierambachtsweg en Woubrugseweg te Woubrugge.</text:p>
            <text:p text:style-name="common-al">Het gaat om MBA het graven in de bodem &gt;Interventiewaarde. </text:p>
            <text:p text:style-name="common-al">De melding heeft kenmerk 2026-00019547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8742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2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547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Vierambachtsweg en Woubrugseweg Woubrug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20</meta:user-defined>
    <meta:user-defined meta:name="OVERHEIDop.GmbID/DC.identifier">gmb-2026-387420</meta:user-defined>
    <meta:user-defined meta:name="OVERHEIDop.versieInformatie"/>
  </office:meta>
</office:document-meta>
</file>