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bouwen van een glazen veranda\tuinhuisje, Saskerstraat 198, 1827 AE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Saskerstraat 198, 1827 AE Alkmaar<text:span text:style-name="nadrukvet">; </text:span>het bouwen van een glazen veranda\tuinhuisje</text:p>
            <text:p text:style-name="common-al">
            
          </text:p>
            <text:p text:style-name="common-al">Datum ontvangst: 12-08-2026</text:p>
            <text:p text:style-name="common-al">Zaaknummer: 0000140006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74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400065</meta:user-defined>
    <dc:language>nl</dc:language>
    <meta:user-defined meta:name="OVERHEIDop.locatietype/OVERHEIDop.gebiedsmarkering">Punt</meta:user-defined>
    <meta:user-defined meta:name="DC.title">Omgevingsvergunning aangevraagd: het bouwen van een glazen veranda\tuinhuisje, Saskerstraat 198, 1827 AE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19</meta:user-defined>
    <meta:user-defined meta:name="OVERHEIDop.GmbID/DC.identifier">gmb-2026-387419</meta:user-defined>
    <meta:user-defined meta:name="OVERHEIDop.versieInformatie"/>
  </office:meta>
</office:document-meta>
</file>