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container, Veldmaarschalk Montgomerylaan 199 5612BD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786 </text:p>
            <text:p text:style-name="common-al"> Omschrijving: plaatsen van e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Veldmaarschalk Montgomerylaan 199 5612BD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12-08-2026 </text:p>
            <text:p text:style-name="common-al"> Heeft u direct belang bij deze beslissing? Dan kunt u binnen zes weken, na 12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741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1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1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786</meta:user-defined>
    <meta:user-defined meta:name="DCTERMS.abstract">plaatsen van een contain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op aanvraag: plaatsen van een container, Veldmaarschalk Montgomerylaan 199 5612BD Eindhov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17</meta:user-defined>
    <meta:user-defined meta:name="OVERHEIDop.GmbID/DC.identifier">gmb-2026-387417</meta:user-defined>
    <meta:user-defined meta:name="OVERHEIDop.versieInformatie"/>
  </office:meta>
</office:document-meta>
</file>