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olenpad 3 1381EC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bouwen schuur naar woning</text:p>
            <text:p text:style-name="common-al">Zaakadres: Molenpad 3 1381EC Weesp</text:p>
            <text:p text:style-name="common-al">Datum ontvangst: 06-07-2026</text:p>
            <text:p text:style-name="common-al">Zaaknummer: Z2026-029891</text:p>
            <text:p text:style-name="common-al">DSO-nummer: 202607060057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41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891</meta:user-defined>
    <meta:user-defined meta:name="DCTERMS.abstract">verbouwen schuur naar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olenpad 3 1381EC Wees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16</meta:user-defined>
    <meta:user-defined meta:name="OVERHEIDop.GmbID/DC.identifier">gmb-2026-387416</meta:user-defined>
    <meta:user-defined meta:name="OVERHEIDop.versieInformatie"/>
  </office:meta>
</office:document-meta>
</file>