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662, Noordmansstraat 27, 2984XK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idderkerk heeft op 12 augustus 2026 een besluit genomen op de aanvraag met Z2026-00000662 voor Dakkapel voorzijde Noordmansstraat 27 op locatie, Noordmansstraat 27, 2984XK Ridderkerk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omgevingsplan) artikel 5.1, lid 1a Omgevingswet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23 september 2026.</text:p>
            <text:p text:style-name="common-al">Meer informatie over het indienen van bezwaar kunt u vinden op de website van de gemeente Ridderkerk.</text:p>
            <text:p text:style-name="last-al">Het college van Burgemeester en Wethouders van gemeente Ridderker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8741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1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1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62</meta:user-defined>
    <meta:user-defined meta:name="DCTERMS.abstract">Betreft: Dakkapel voorzijde Noordmansstraat 27 [Z2026-00000662], Noordmansstraat 27, 2984XK Ridderkerk</meta:user-defined>
    <dc:language>nl</dc:language>
    <meta:user-defined meta:name="OVERHEIDop.locatietype/OVERHEIDop.gebiedsmarkering">Vlak</meta:user-defined>
    <meta:user-defined meta:name="DC.title">Kennisgeving besluit omgevingsvergunning Z2026-00000662, Noordmansstraat 27, 2984XK Ridderkerk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15</meta:user-defined>
    <meta:user-defined meta:name="OVERHEIDop.GmbID/DC.identifier">gmb-2026-387415</meta:user-defined>
    <meta:user-defined meta:name="OVERHEIDop.versieInformatie"/>
  </office:meta>
</office:document-meta>
</file>