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muidenstraat 16-2 1059E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de woning op de tweede en derde verdieping naar drie zelfstandige woningen en het realiseren van een dakopbouw en dakterras</text:p>
            <text:p text:style-name="common-al">Zaakadres: Leimuidenstraat 16-2 1059EH Amsterdam</text:p>
            <text:p text:style-name="common-al">Datum ontvangst: 29-07-2026</text:p>
            <text:p text:style-name="common-al">Zaaknummer: Z2026-033608</text:p>
            <text:p text:style-name="common-al">DSO-nummer: 20260729000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3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608</meta:user-defined>
    <meta:user-defined meta:name="DCTERMS.abstract">bouwkundig splitsen van de woning op de tweede en derde verdieping naar drie zelfstandige woningen en het realiseren van een dakopbouw 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imuidenstraat 16-2 1059EH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94</meta:user-defined>
    <meta:user-defined meta:name="OVERHEIDop.GmbID/DC.identifier">gmb-2026-387394</meta:user-defined>
    <meta:user-defined meta:name="OVERHEIDop.versieInformatie"/>
  </office:meta>
</office:document-meta>
</file>