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Drechthoek II / Burgemeester Bakhuizenlaan Leimuiden</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Kaag en Braassem;</text:p>
            <text:p text:style-name="common-al"/>
            <text:p text:style-name="tussenkopcur">Gelet op;</text:p>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 Artikel 15 lid 1 van de WVW 1994, ingevolge de plaatsing van de bij algemene maatregel van bestuur aangewezen verkeerstekens en onderborden, voor zover maatregelen van bestuur aangewezen verkeerstekens en onderborden, voor zover daardoor een gebod of verbod ontstaat, geschiedt krachtens een verkeersbesluit;</text:p>
            <text:p text:style-name="common-al">- artikel 15, tweede lid, van de Wegenverkeerswet 1994 moet een verkeersbesluit worden genomen voor maatregelen op of aan de weg tot wijziging van de inrichting van de weg of tot het aanbrengen of verwijderen van voorzieningen ter regeling van het verkeer, indien  e maatregelen leiden tot een beperking of uitbrieding van het aantal categorieën weggebruikers dat van een weg of weggedeelte gebruik kan maken; </text:p>
            <text:p text:style-name="common-al">- Artikel 12 van het Besluit Administratieve Bepalingen inzake het wegverkeer (hierna: BABW) ingevolge de plaatsing en verwijdering van de verkeerstekens A04, A05, A01-ZB, A01-ZE, G12a, L08, D08, B04, B05 en B06 van bijlage 1 van het Reglement Verkeersregels en Verkeerstekens 1990 (hierna: RVV 1990) moet geschieden krachtens een verkeersbesluit;</text:p>
            <text:p text:style-name="common-al">- Artikel 24 van het BABW ingevolge verkeersbesluiten worden genomen na overleg met een gemachtigde van de korpschef van de politie Haaglanden;</text:p>
            <text:p text:style-name="common-al"/>
            <text:p text:style-name="tussenkopcur">Overwegende; </text:p>
            <text:p text:style-name="common-al">o De nieuwe ontsluitingsweg over het bedrijventerrein Drechthoek II heeft nog geen naam gekregen. Deze wordt in dit besluit aangeduid als ‘ontsluitingsweg DHII’. </text:p>
            <text:p text:style-name="common-al"/>
            <text:p text:style-name="common-al">o Bedrijventerrein Drechthoek II wordt ontwikkeld. De doorgaande route voor het verkeer richting Kudelstaart wordt verlegd van de Burgemeester Bakhuizenlaan naar een nieuwe route over het bedrijventerrein. De Burgemeester Bakhuizenlaan, ten oosten van de aansluiting met de nieuwe ontsluitingsweg DHII, wordt een doodlopende weg voor autoverkeer; </text:p>
            <text:p text:style-name="common-al"/>
            <text:p text:style-name="common-al">o De nieuwe ontsluitingsweg DHII is gecategoriseerd als een gebiedsontsluitingsweg (GOW) binnen de bebouwde kom van Leimuiden er en geldt een maximumsnelheid van 50 km/u, uitgezonderd het westelijke gedeelte van de ontsluitingsweg DHII; hier geldt een adviessnelheid van 30 km/u;  Hiertoe is besloten uit het oogpunt van het verzekeren van de veiligheid op de weg alsmede het beschermen van overige weggebruikers (fietsers, voetgangers). De bochten zijn vrij haaks gedimensioneerd en hierbij is een maximumsnelheid van 30 km/u beter passend. Daarnaast is er sprake van een fietsoversteek in de noordwestelijke bocht en een VOP nabij deze bocht. Voor de veiligheid van fietsers en voetgangers is een lagere maximumsnelheid op dit wegvak wenselijk, zodat ze beter een inschatting kunnen maken wanneer er veilig overgestoken kan worden. </text:p>
            <text:p text:style-name="common-al"/>
            <text:p text:style-name="common-al">o Uit het oogpunt van voorkomen of beperken van door het verkeer veroorzaakte overlast, hinder of schade én het verzekeren van de veiligheid op de weg, wordt de Burgemeester Bakhuizenlaan afgesloten voor gemotoriseerd verkeer en tevens gedowngraded naar 30 km/u en als zodanig ingericht.  De doorgaande verkeersstroom is te hoog in intensiteit om gezamenlijk gebruik van de rijbaan door auto’s en fietsers toe te staan. Een nieuwe ontsluitingsweg met vrijliggend fietspad neemt deze verkeersfunctie over en hiermee wordt een huidig, verkeersonveilige situatie opgelost. Tevens is dit in lijn met afspraken die met bewoners van de Burgemeester Bakhuizenlaan zijn gemaakt in relatie tot de komst van een nieuw bedrijventerrein; </text:p>
            <text:p text:style-name="common-al"/>
            <text:p text:style-name="common-al">o De Burgemeester Bakhuizenlaan, Overloop en ontsluitingsweg DHII zijn voor het openbaar verkeer openstaande wegen;</text:p>
            <text:p text:style-name="common-al"/>
            <text:p text:style-name="common-al">o De Burgemeester Bakhuizenlaan, Overloop en ontsluitingsweg DHII zijn gelegen op het grondgebied van de gemeente Kaag en Braassem en is bij deze gemeente in beheer;</text:p>
            <text:p text:style-name="common-al"/>
            <text:p text:style-name="common-al">o Het college van burgemeester en wethouders, overeenkomstig artikel 18, lid 1 onder d van de WVW 1994, het bevoegd gezag is voor het nemen van dit verkeersbesluit en dat deze bevoegdheid op grond van het gewijzigde mandaatbesluit gemandateerd is aan Clustermanager Beheer en Projecten;</text:p>
            <text:p text:style-name="common-al"/>
            <text:p text:style-name="common-al">o Afstemming met de regionale politie, als bedoeld in artikel 24 van het Besluit administratieve bepalingen inzake het wegverkeer (BABW) heeft plaatsgevonden;</text:p>
            <text:p text:style-name="common-al"/>
            <text:p text:style-name="common-al"/>
            <text:p text:style-name="tussenkopcur">b e s l u i t e n </text:p>
            <text:p text:style-name="common-al"/>
            <text:p text:style-name="common-al">I. Door middel van plaatsing van borden A04-30 (2) en A05-30 (2)  van Bijlage 1 van het Reglement Verkeersregels en Verkeerstekens 1990 (RVV 1990) tot het aanwijzen van een adviessnelheid van 30 km/u op het westelijke gedeelte van de ontsluitingsweg DHII, op een manier dat beide haakse bochten hierbinnen vallen;</text:p>
            <text:p text:style-name="common-al">II. Door middel van plaatsing van de borden G12a, (met onderbord OB502 bij het bord op de noordwestelijke kruising) van bijlage 1 van het RVV 1990, conform tekening in bijlage, wordt het nieuwe vrijliggende pad langs de ontsluitingsweg DHII aangewezen als verplicht brom/fietspad in twee richtingen; </text:p>
            <text:p text:style-name="common-al">III. Door middel van plaatsing van de borden A01-30-ZB en A01-30-ZE van bijlage 1 van het RVV 1990, wordt het gedeelte van de Burgemeester Bakhuizenlaan, ten oosten van de aansluiting van de nieuwe ontsluitingsweg DHII, aangewezen als 30 km/u zone; </text:p>
            <text:p text:style-name="common-al">IV. Door middel van een fysieke afsluiting (keerlus) én ondersteund met de bord L08 en D08 met onderborden OB54 van bijlage 1 van het RVV 1990, wordt de Burgemeester Bakhuizenlaan, ten oosten van de aansluiting met de nieuwe ontsluitingsweg DHII, afgesloten voor het verkeer, uitgezonderd fietsers en bromfietsers, ter hoogte van de keerlus op de Burgemeester Bakhuizenlaan nabij de kruising met de Overloop;</text:p>
            <text:p text:style-name="common-al">V. Door middel van plaatsing van de borden B04, B05 en B06 van bijlage 1 van het RVV 1990, alsmede door het plaatsen van haaientanden, wordt de zuidoostelijke kruising van de ontsluitingsweg DHII en de Overloop aangeduid als voorrangskruising met de ontsluitingsweg DHII in de voorrang; </text:p>
            <text:p text:style-name="common-al">VI. Door het plaatsen van haaientanden langs het nieuwe, vrijliggende fietspad, wordt het fietspad in voorrang gelegd t.o.v. in- en uitrijdend verkeer naar de bedrijven op het bedrijventerrein; </text:p>
            <text:p text:style-name="common-al">VII. Door het plaatsen van haaientanden op het fietspad bij de kruising Burgemeester Bakhuizenlaan / ontsluitingsweg DHII (noord-west-hoek) worden fietsers uit de voorrang gehaald bij het oversteken van de ontsluitingsweg DHII; </text:p>
            <text:p text:style-name="common-al">VIII. dit besluit ter openbare kennis te brengen;</text:p>
            <text:p text:style-name="tussenkopcur">Bezwaarclausule </text:p>
            <text:p text:style-name="common-al">Bent u het niet eens met dit besluit? Dan kunt u binnen zes weken na dagtekening van dit besluit een bezwaarschrift indienen bij het college van burgemeester en wethouders. Het postadres vindt u rechtsboven in de brief. Vermeld in uw bezwaarschrift uw naam, adres en handtekening, de datum, de omschrijving van het besluit met referentienummer van het besluit en de reden van uw bezwaar. </text:p>
            <text:p text:style-name="common-al">U kunt uw bezwaar ook digitaal indienen via www.kaagenbraassem.nl/bezwaar. Hiervoor hebt u DigiD of e-Herkenning nodig.</text:p>
            <text:p text:style-name="common-al">Het indienen van een bezwaarschrift heeft geen schorsende werking. Dat wil zeggen: het besluit waartegen u bezwaar maakt blijft geldig, totdat over uw bezwaar is beslist. </text:p>
            <text:p text:style-name="common-al">Wanneer er sprake is van een spoedeisend belang dan kunt u, naast uw bezwaarschrift, een verzoek om voorlopige voorziening indienen bij de Voorzieningenrechter van de rechtbank Den Haag, sector bestuursrecht, postbus 20302, 2500 EH Den Haag. U dient een kopie van het bezwaarschrift toe te voegen. U kunt uw verzoek om voorlopige voorziening ook digitaal indienen via https://loket.rechtspraak.nl/bestuursrecht. Hiervoor heeft u DigiD nodig. Aan het indienen van een verzoek om voorlopige voorziening zijn kosten verbonden. </text:p>
            <text:p text:style-name="common-al"/>
            <text:p text:style-name="common-al">Roelofarendsveen, 12-08-2026</text:p>
            <text:p text:style-name="common-al"/>
            <text:p text:style-name="common-al"/>
            <text:p text:style-name="common-al">Burgemeester en wethouders van Kaag en Braassem,</text:p>
            <text:p text:style-name="common-al">namens hen,</text:p>
            <text:p text:style-name="common-al">Clustermanager Beheer en Projecten,</text:p>
            <text:p text:style-name="last-al">E. van Klink</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739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9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9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ag en Braassem</meta:user-defined>
    <meta:user-defined meta:name="OVERHEID.Gemeente/OVERHEID.authority">Kaag en Braassem</meta:user-defined>
    <meta:user-defined meta:name="OVERHEID.Informatietype/DC.type">officiële publicatie</meta:user-defined>
    <meta:user-defined meta:name="OVERHEIDop.Rubriek/DC.type">verkeersbesluit of -mededeling</meta:user-defined>
    <meta:user-defined meta:name="OVERHEID.Gemeente/DCTERMS.publisher">Kaag en Braassem</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Kaag en Braassem - Verkeersstructuur Drechthoek II Leimuiden - Burgemeester Bakhuizenlaan Leimuiden</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t doorgaande verkeer op de Burgemeester Bakhuizenlaan wordt omgelegd over een nieuwe ontsluitingsweg. De Burg. Bakhuizenlaan wordt afgewaardeerd naar 30 km/u en afgesloten met een keerlus. </meta:user-defined>
    <meta:user-defined meta:name="OVERHEIDop.verkeersbordcode">A01zb</meta:user-defined>
    <meta:user-defined meta:name="OVERHEIDop.verkeersbordcode">A02ze</meta:user-defined>
    <meta:user-defined meta:name="OVERHEIDop.verkeersbordcode">A4</meta:user-defined>
    <meta:user-defined meta:name="OVERHEIDop.verkeersbordcode">A5</meta:user-defined>
    <meta:user-defined meta:name="OVERHEIDop.verkeersbordcode">B4</meta:user-defined>
    <meta:user-defined meta:name="OVERHEIDop.verkeersbordcode">B5</meta:user-defined>
    <meta:user-defined meta:name="OVERHEIDop.verkeersbordcode">B6</meta:user-defined>
    <meta:user-defined meta:name="OVERHEIDop.verkeersbordcode">G12a</meta:user-defined>
    <meta:user-defined meta:name="OVERHEIDop.verkeersbordcode">L8</meta:user-defined>
    <dc:language>nl</dc:language>
    <meta:user-defined meta:name="OVERHEIDop.locatietype/OVERHEIDop.gebiedsmarkering">Vlak</meta:user-defined>
    <meta:user-defined meta:name="OVERHEIDop.locatietype/OVERHEIDop.gebiedsmarkering">Weg</meta:user-defined>
    <meta:user-defined meta:name="DC.title">Verkeersbesluit Drechthoek II / Burgemeester Bakhuizenlaan Leimuiden</meta:user-defined>
    <meta:user-defined meta:name="DCTERMS.W3CDTF/DCTERMS.available">2026-08-17</meta:user-defined>
    <meta:user-defined meta:name="OVERHEIDop.externeBijlage">tekening bebording drechthoek II|exb-2026-28941</meta:user-defined>
    <meta:user-defined meta:name="DCTERMS.W3CDTF/OVERHEIDop.jaargang">2026</meta:user-defined>
    <meta:user-defined meta:name="OVERHEIDop.publicationIssue">387392</meta:user-defined>
    <meta:user-defined meta:name="OVERHEIDop.GmbID/DC.identifier">gmb-2026-387392</meta:user-defined>
    <meta:user-defined meta:name="OVERHEIDop.versieInformatie"/>
  </office:meta>
</office:document-meta>
</file>