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text:list-style style:name="id1-3-2-2-1-36-2">
      <text:list-level-style-bullet style:num-suffix="" text:bullet-char="​" text:level="1">
        <style:list-level-properties text:min-label-width="10mm"/>
      </text:list-level-style-bullet>
    </text:list-style>
    <text:list-style style:name="id1-3-2-2-1-36-3">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text:list-style style:name="id1-3-2-2-1-38-3">
      <text:list-level-style-bullet style:num-suffix="" text:bullet-char="​" text:level="1">
        <style:list-level-properties text:min-label-width="10mm"/>
      </text:list-level-style-bullet>
    </text:list-style>
    <text:list-style style:name="id1-3-2-2-1-38-4">
      <text:list-level-style-bullet style:num-suffix="" text:bullet-char="​" text:level="1">
        <style:list-level-properties text:min-label-width="10mm"/>
      </text:list-level-style-bullet>
    </text:list-style>
    <text:list-style style:name="id1-3-2-2-1-38-5">
      <text:list-level-style-bullet style:num-suffix="" text:bullet-char="​" text:level="1">
        <style:list-level-properties text:min-label-width="10mm"/>
      </text:list-level-style-bullet>
    </text:list-style>
    <text:list-style style:name="id1-3-2-2-1-38-6">
      <text:list-level-style-bullet style:num-suffix="" text:bullet-char="​" text:level="1">
        <style:list-level-properties text:min-label-width="10mm"/>
      </text:list-level-style-bullet>
    </text:list-style>
    <text:list-style style:name="id1-3-2-2-1-38-7">
      <text:list-level-style-bullet style:num-suffix=""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6-1">
      <text:list-level-style-bullet text:bullet-char="-" text:level="1">
        <style:list-level-properties text:min-label-width="10mm"/>
      </text:list-level-style-bullet>
    </text:list-style>
    <text:list-style style:name="id1-3-2-2-1-56-2">
      <text:list-level-style-bullet text:bullet-char="-" text:level="1">
        <style:list-level-properties text:min-label-width="10mm"/>
      </text:list-level-style-bullet>
    </text:list-style>
    <text:list-style style:name="id1-3-2-2-1-56-3">
      <text:list-level-style-bullet text:bullet-char="-" text:level="1">
        <style:list-level-properties text:min-label-width="10mm"/>
      </text:list-level-style-bullet>
    </text:list-style>
    <text:list-style style:name="id1-3-2-2-1-56-4">
      <text:list-level-style-bullet text:bullet-char="-" text:level="1">
        <style:list-level-properties text:min-label-width="10mm"/>
      </text:list-level-style-bullet>
    </text:list-style>
    <text:list-style style:name="id1-3-2-2-1-56-5">
      <text:list-level-style-bullet text:bullet-char="-" text:level="1">
        <style:list-level-properties text:min-label-width="10mm"/>
      </text:list-level-style-bullet>
    </text:list-style>
  </office:automatic-styles>
  <office:body>
    <office:text>
      <text:p text:style-name="new_page_staatscourant"/>
      <text:p text:style-name="single-kop-titel">Verkeersbesluit – instellen van diverse verkeersmaatregelen Nieuw Waldeck – Tuinenbuu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stellen van diverse verkeersmaatregelen Nieuw Waldeck – Tuinenbuurt</text:p>
            <text:p text:style-name="common-al">Ons kenmerk: VTH2026-53426</text:p>
            <text:p text:style-name="common-al">Categorie: Verkeersbesluit </text:p>
            <text:p text:style-name="common-al"/>
            <text:p text:style-name="common-al">
            <text:span text:style-name="nadrukvet">
              <text:span text:style-name="nadrukcur">Stadsdeel:</text:span>
            </text:span>
          </text:p>
            <text:p text:style-name="common-al">Loosduinen</text:p>
            <text:p text:style-name="common-al">
            <text:span text:style-name="nadrukvet">
              <text:span text:style-name="nadrukcur">Locatie(s):</text:span>
            </text:span>
          </text:p>
            <text:p text:style-name="common-al">Nieuw Waldeck – Tuinenbuurt</text:p>
            <text:p text:style-name="common-al"/>
            <text:p text:style-name="common-al">BURGEMEESTER EN WETHOUDERS VAN DEN HAAG, </text:p>
            <text:p text:style-name="common-al">gelezen het op 16 februari 2026 ingekomen verzoek van DSB, afdeling Opdrachtgeving, tot het nemen van een verkeersbesluit voor het instellen van diverse verkeersmaatregelen op de locatie Nieuw Waldeck en Tuinenbuurt in Den Haag; </text:p>
            <text:p text:style-name="common-al">gelezen de op 4 juni 2026 ontvangen brief van de Politie Den Haag, Dienst Regionale Operationele Samenwerking, Afdeling Infrastructuur, Team Verkeer, met daarin een positief advies; </text:p>
            <text:p text:style-name="common-al">overwegende,</text:p>
            <text:p text:style-name="common-al">dat in het kader van “Nieuw Waldeck Opknapplannen” de gemeente een ontwerp heeft gemaakt voor de herinrichting van de Tuinenbuurt. De Tuinenbuurt is het gebied dat tussen de Buitentuinen, Binnentuinen, Groen van Prinstererlaan en de Oude Haagweg ligt;</text:p>
            <text:p text:style-name="common-al">dat in het kader van deze opknapplannen een aantal verkeersmaatregelen worden genomen;</text:p>
            <text:p text:style-name="common-al">
            <text:span text:style-name="nadrukondlijn">Eenrichtingsverkeer</text:span>
          </text:p>
            <text:p text:style-name="common-al">De Buitentuinen en Binnentuinen zijn nu tweerichtingsstraten. Beide straten zijn van de Oude Haagweg respectievelijk Groen van Prinstererlaan in- en uit te rijden. In de toekomstige situatie kan men de wijk inrijden via de Buitentuinen en de wijk uitrijden via de Binnentuinen. Het laatste deel van de Binnentuinen blijft tweerichtingsverkeer tweerichtingsverkeer, omdat de beschikbare ruimte hier eenrichtingsverkeer niet mogelijk maakt. Bovendien wordt de bereikbaarheid van de doodlopende straat Stadstuinen hierdoor ernstig beperkt. In de Kruidentuin wordt de rijrichting van het eenrichtingsverkeer omgedraaid om gemakkelijker de Tuinenbuurt in- en uit te kunnen rijden. De rest van de rijrichtingen blijft ongewijzigd. In alle straten geldt partieel eenrichtingsverkeer, waarbij brom- fietsers in beide richtingen zijn toegestaan. </text:p>
            <text:p text:style-name="common-al">
            <text:span text:style-name="nadrukondlijn">Parkeerverbodszone</text:span>
          </text:p>
            <text:p text:style-name="common-al">In de Tuinenbuurt wordt een algehele parkeerverbodszone ingesteld. Dit wordt aangeduid door de verkeersborden E01zb (begin van de zone) en E01ze (einde van de zone). Hiermee komt het bestaande parkeerverbod aan de oneven zijde van de Binnentuinen tussen de Oude Haagweg en de Binnentuinen te vervallen. </text:p>
            <text:p text:style-name="common-al">
            <text:span text:style-name="nadrukondlijn">Intrekken woonerf</text:span>
          </text:p>
            <text:p text:style-name="common-al">In de huidige situatie is het korte deel van de Buitentuinen tussen de Binnentuinen en huisnummer 62 (einde van de straat) ingericht als een woonerf. In de nieuwe situatie komt het woonerf te vervallen en wordt dit deel van de Buitentuinen ingericht als een erftoegangsweg (30km/uur-straat). </text:p>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het verzekeren van de veiligheid op de weg;</text:p>
            <text:p text:style-name="common-al">het zo veel mogelijk waarborgen van de vrijheid/doorstroming van het verkeer;</text:p>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span text:style-name="nadrukvet">dat binnen de gestelde termijn zijn zienswijzen ontvangen. De zienswijzen zijn in de besluitvorming betrokken en zijn terug te vinden in de externe bijlage onder ‘Nota van beantwoording’;</text:span>
          </text:p>
            <text:p text:style-name="common-al">
            <text:span text:style-name="nadrukvet">dat de ingebrachte zienswijzen geen aanleiding geven tot aanpassing van de besluitvorming;</text:span>
          </text:p>
            <text:p text:style-name="common-al">dat ten aanzien van de onderhavige verkeersmaatregel(en) het overleg als bedoeld in artikel 24 van het Besluit administratieve bepalingen inzake het wegverkeer heeft plaatsgevonden;</text:p>
            <text:p text:style-name="common-al">dat het betreffende weggedeelte in beheer is bij de gemeente Den Haag en is gelegen binnen de bebouwde kom van die gemeente;</text:p>
            <text:p text:style-name="common-al">gelet op de mandaatregeling van burgemeester en wethouders van Den Haag en het daarop gebaseerde ondermandaatbesluit;</text:p>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BESLUITEN:</text:p>
            <text:p text:style-name="common-al">I. door het plaatsen van borden volgens model C02, C03 en C04 van Bijlage 1 van het Reglement verkeersregels en verkeerstekens 1990 (Stb. 459, 1990), met onderbord OB54, <text:span text:style-name="nadrukondlijn">partieel eenrichtingsverkeer</text:span> in te stellen op ondergenoemde locaties, dit zoals aangegeven op de hierna genoemde situatietekening (te vinden in de externe bijlage):</text:p>
            <text:list text:style-name="id1-3-2-2-1-36">
              <text:list-item text:style-override="id1-3-2-2-1-36-1">
                <text:number/>
                <text:p text:style-name="al">I.01: <text:span text:style-name="nadrukvet">Buitentuinen; partieel eenrichtingsverkeer in de richting van Binnentuinen;</text:span></text:p>
              </text:list-item>
              <text:list-item text:style-override="id1-3-2-2-1-36-2">
                <text:number/>
                <text:p text:style-name="al">I.02: <text:span text:style-name="nadrukvet">Binnentuinen tussen Buitentuinen en Stadstuinen; partieel eenrichtingsverkeer in de richting van Stadstuinen;</text:span></text:p>
              </text:list-item>
              <text:list-item text:style-override="id1-3-2-2-1-36-3">
                <text:number/>
                <text:p text:style-name="al">I.03: <text:span text:style-name="nadrukvet">Kruidentuinen; omdraaien van het bestaande eenrichtingsverkeer in de richting van Houttuinen;</text:span></text:p>
              </text:list-item>
            </text:list>
            <text:p text:style-name="common-al">II. door het plaatsen van borden volgens model E01zb en E01ze van Bijlage 1 van het Reglement verkeersregels en verkeerstekens 1990 (Stb. 459, 1990), <text:span text:style-name="nadrukondlijn">een parkeerverbodszone</text:span> in te stellen op ondergenoemde locaties, dit zoals aangegeven op de hierna genoemde situatietekening (te vinden in de externe bijlage):</text:p>
            <text:list text:style-name="id1-3-2-2-1-38">
              <text:list-item text:style-override="id1-3-2-2-1-38-1">
                <text:number/>
                <text:p text:style-name="al">II.01: <text:span text:style-name="nadrukvet">Buitentuinen;</text:span></text:p>
              </text:list-item>
              <text:list-item text:style-override="id1-3-2-2-1-38-2">
                <text:number/>
                <text:p text:style-name="al">II.02: <text:span text:style-name="nadrukvet">Binnentuinen;</text:span></text:p>
              </text:list-item>
              <text:list-item text:style-override="id1-3-2-2-1-38-3">
                <text:number/>
                <text:p text:style-name="al">II.03: <text:span text:style-name="nadrukvet">Kruidentuinen;</text:span></text:p>
              </text:list-item>
              <text:list-item text:style-override="id1-3-2-2-1-38-4">
                <text:number/>
                <text:p text:style-name="al">II.04: <text:span text:style-name="nadrukvet">Plantentuinen;</text:span></text:p>
              </text:list-item>
              <text:list-item text:style-override="id1-3-2-2-1-38-5">
                <text:number/>
                <text:p text:style-name="al">II.05: <text:span text:style-name="nadrukvet">Houttuinen;</text:span></text:p>
              </text:list-item>
              <text:list-item text:style-override="id1-3-2-2-1-38-6">
                <text:number/>
                <text:p text:style-name="al">II.06: <text:span text:style-name="nadrukvet">Vogeltuinen;</text:span></text:p>
              </text:list-item>
              <text:list-item text:style-override="id1-3-2-2-1-38-7">
                <text:number/>
                <text:p text:style-name="al">II.07: <text:span text:style-name="nadrukvet">Stadstuinen;</text:span></text:p>
              </text:list-item>
            </text:list>
            <text:p text:style-name="common-al">III. door het verwijderen van borden volgens model G05 en G06, van Bijlage 1 van het Reglement verkeersregels en verkeerstekens 1990 (Stb. 459, 1990), <text:span text:style-name="nadrukondlijn">de bestaande woonerf in te trekken</text:span> op de locatie <text:span text:style-name="nadrukvet">Buitentuinen, het korte deel tussen de Binnentuinen en huisnummer 62 (einde van de straat)</text:span> dit zoals aangegeven op de hierna genoemde situatie tekeningen (te vinden in de externe bijlage); </text:p>
            <text:p text:style-name="common-al">IV. 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p text:style-name="common-al">V. dat bovengenoemde maatregel(en) gelden op de wijze als aangegeven op de bij dit besluit behorende en daar onlosmakelijk deel van uitmakende situatietekening, die kan worden ingezien bij het Haags Informatiecentrum, Spui 70, Den Haag.</text:p>
            <text:p text:style-name="common-al">
            <text:span text:style-name="nadrukvet">Burgemeester en wethouders van Den Haag,</text:span>
          </text:p>
            <text:p text:style-name="common-al">
            <text:span text:style-name="nadrukvet">Namens deze:</text:span>
          </text:p>
            <text:p text:style-name="common-al">[geanonimiseerd]</text:p>
            <text:p text:style-name="common-al"/>
            <text:p text:style-name="common-al">
            <text:span text:style-name="nadrukvet">Bijlage 1</text:span>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Burgemeester en wethouders van Den Haag, </text:p>
            <text:p text:style-name="common-al">AWB / bezwaar</text:p>
            <text:p text:style-name="common-al">Postbus 12 600 </text:p>
            <text:p text:style-name="common-al">2500 DJ DEN HAAG</text:p>
            <text:p text:style-name="common-al">Zet in uw bezwaarschrift:</text:p>
            <text:list text:style-name="id1-3-2-2-1-56">
              <text:list-item text:style-override="id1-3-2-2-1-56-1">
                <text:number>-</text:number>
                <text:p text:style-name="al">Uw naam, adres, telefoonnummer (waar wij u overdag kunnen bellen) en uw e-mailadres.</text:p>
              </text:list-item>
              <text:list-item text:style-override="id1-3-2-2-1-56-2">
                <text:number>-</text:number>
                <text:p text:style-name="al">De datum en uw handtekening.</text:p>
              </text:list-item>
              <text:list-item text:style-override="id1-3-2-2-1-56-3">
                <text:number>-</text:number>
                <text:p text:style-name="al">Een duidelijke omschrijving van het besluit waartegen u bezwaar maakt. Stuur een kopie van het besluit mee. En noem het kenmerk.</text:p>
              </text:list-item>
              <text:list-item text:style-override="id1-3-2-2-1-56-4">
                <text:number>-</text:number>
                <text:p text:style-name="al">De redenen/argumenten waarom u het niet eens bent met het besluit. </text:p>
              </text:list-item>
              <text:list-item text:style-override="id1-3-2-2-1-56-5">
                <text:number>-</text:number>
                <text:p text:style-name="al">Eventuele bijlagen/ bewijsstukken die uw bezwaar ondersteunen.</text:p>
              </text:list-item>
            </text:list>
            <text:p text:style-name="common-al">Schrijft u namens iemand anders het bezwaar? Stuur dan ook een schriftelijke en ondertekende verklaring (volmacht) mee van de persoon namens wie u bezwaar maakt.</text:p>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U kunt dit verzoek indienen bij de rechtbank Den Haag. Voor de behandeling van dit verzoek worden kosten in rekening gebracht (griffie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3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Den Haag - instellen van diverse verkeersmaatregelen Nieuw Waldeck – Tuinenbuurt  - Nieuw Waldeck – Tuinenbuurt </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C3</meta:user-defined>
    <meta:user-defined meta:name="OVERHEIDop.verkeersbordcode">C4</meta:user-defined>
    <meta:user-defined meta:name="OVERHEIDop.verkeersbordcode">E1</meta:user-defined>
    <meta:user-defined meta:name="OVERHEIDop.verkeersbordcode">G5</meta:user-defined>
    <meta:user-defined meta:name="OVERHEIDop.verkeersbordcode">G6</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 instellen van diverse verkeersmaatregelen Nieuw Waldeck – Tuinenbuurt</meta:user-defined>
    <meta:user-defined meta:name="DCTERMS.W3CDTF/DCTERMS.available">2026-08-14</meta:user-defined>
    <meta:user-defined meta:name="OVERHEIDop.externeBijlage">Bebordingsplan|exb-2026-28939</meta:user-defined>
    <meta:user-defined meta:name="OVERHEIDop.externeBijlage">Nota van beantwoording|exb-2026-28940</meta:user-defined>
    <meta:user-defined meta:name="DCTERMS.W3CDTF/OVERHEIDop.jaargang">2026</meta:user-defined>
    <meta:user-defined meta:name="OVERHEIDop.publicationIssue">387375</meta:user-defined>
    <meta:user-defined meta:name="OVERHEIDop.GmbID/DC.identifier">gmb-2026-387375</meta:user-defined>
    <meta:user-defined meta:name="OVERHEIDop.versieInformatie"/>
  </office:meta>
</office:document-meta>
</file>