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Saxen-Weimarlaan 12-1 1075C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 op de locatie Saxen-Weimarlaan 12-1</text:p>
            <text:p text:style-name="common-al">Zaakadres: Saxen-Weimarlaan 12-1 1075CB Amsterdam</text:p>
            <text:p text:style-name="common-al">Datum ontvangst: 10-08-2026</text:p>
            <text:p text:style-name="common-al">Zaaknummer: Z2026-03553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3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536</meta:user-defined>
    <meta:user-defined meta:name="DCTERMS.abstract">het omzetten van 1 zelfstandige woonruimte in 3 onzelfstandige woonruimten op de locatie Saxen-Weimarlaan 12-1</meta:user-defined>
    <dc:language>nl</dc:language>
    <meta:user-defined meta:name="OVERHEIDop.locatietype/OVERHEIDop.gebiedsmarkering">Punt</meta:user-defined>
    <meta:user-defined meta:name="DC.title">Aanvraag omzettingsvergunning Saxen-Weimarlaan 12-1 1075CB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62</meta:user-defined>
    <meta:user-defined meta:name="OVERHEIDop.GmbID/DC.identifier">gmb-2026-387362</meta:user-defined>
    <meta:user-defined meta:name="OVERHEIDop.versieInformatie"/>
  </office:meta>
</office:document-meta>
</file>