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- VERLEENDE EVENEMENTENVERGUNNING –KLOOSTERSTRAAT 8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tussenkopcur">Kloosterstraat 8 Vught, silent Disco music bingo op 28-8-2026, Z26-311398.</text:p>
            <text:p text:style-name="tussenkopcur">De vergunning is verzonden op 12 augustus 2026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Vught. Een bezwaarschrift heeft geen schorsende werking. Als er sprake is van een spoedeisende zaak, kunt U tegelijkertijd een verzoek om een voorlopige voorziening indienen bij de Voorzieningenrechter van de Rechtbank Oost-Brabant Sector Bestuursrecht Postbus 90125, 5200 MA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735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5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5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- VERLEENDE EVENEMENTENVERGUNNING –KLOOSTERSTRAAT 8 VUGH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58</meta:user-defined>
    <meta:user-defined meta:name="OVERHEIDop.GmbID/DC.identifier">gmb-2026-387358</meta:user-defined>
    <meta:user-defined meta:name="OVERHEIDop.versieInformatie"/>
  </office:meta>
</office:document-meta>
</file>