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635913649i67d3141d-2966-48b8-aa7c-83998ff1c9a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Onderlangs 18</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Onderlangs 18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Onderlangs 18 (parkeervaknummer 125102483612)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0.25283018867924mm"><draw:image xlink:href="Pictures/Afbeelding635913649i67d3141d-2966-48b8-aa7c-83998ff1c9a4.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73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Onderlangs 18 - Onderlangs 18</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Onderlangs 18</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Onderlangs 18</meta:user-defined>
    <meta:user-defined meta:name="DCTERMS.W3CDTF/DCTERMS.available">2026-08-14</meta:user-defined>
    <meta:user-defined meta:name="DCTERMS.W3CDTF/OVERHEIDop.jaargang">2026</meta:user-defined>
    <meta:user-defined meta:name="OVERHEIDop.publicationIssue">387356</meta:user-defined>
    <meta:user-defined meta:name="OVERHEIDop.GmbID/DC.identifier">gmb-2026-387356</meta:user-defined>
    <meta:user-defined meta:name="OVERHEIDop.versieInformatie"/>
  </office:meta>
</office:document-meta>
</file>