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ONTHEFFING ARTIKEL 35 VAN DE ALCOHOLWET – KLOOSTERSTRAAT 8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tussenkopcur">-Kloosterstraat 8 Vught, silent Disco music bingo op 28-8-2026, Z26-311095.</text:p>
            <text:p text:style-name="tussenkopcur">De ontheffing is verzonden op 12 augustus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73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ONTHEFFING ARTIKEL 35 VAN DE ALCOHOLWET – KLOOSTERSTRAAT 8 VUGH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355</meta:user-defined>
    <meta:user-defined meta:name="OVERHEIDop.GmbID/DC.identifier">gmb-2026-387355</meta:user-defined>
    <meta:user-defined meta:name="OVERHEIDop.versieInformatie"/>
  </office:meta>
</office:document-meta>
</file>