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Besluit (met BOPA) voor KPN: realiseren tijdelijke (3 jaar) telecommunicatiemast 30 m1, aan nabij Staddijk 35,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KPN: realiseren tijdelijke (3 jaar) telecommunicatiemast 30 m1 aan nabij Staddijk 35, Nijmegen. Dit besluit namen wij op 12 augustus 2026 voor de aanvraag met zaaknummer Z2025-00008060.</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item text:style-override="id1-3-2-1-1-3-3">
                <text:number>•</text:number>
                <text:p text:style-name="al">technische bouwactiviteit</text:p>
              </text:list-item>
            </text:list>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geef hier toelichting op welke afwijking wordt toegesta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3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73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8060</meta:user-defined>
    <meta:user-defined meta:name="DCTERMS.abstract">Betreft: Besluit (met BOPA) op locatie nabij Staddijk 35, Nijmegen</meta:user-defined>
    <dc:language>nl</dc:language>
    <meta:user-defined meta:name="DC.title">Besluit (met BOPA) voor KPN: realiseren tijdelijke (3 jaar) telecommunicatiemast 30 m1, aan nabij Staddijk 35, Nijmegen</meta:user-defined>
    <meta:user-defined meta:name="OVERHEIDop.datumEindeReactietermijn">2026-09-23</meta:user-defined>
    <meta:user-defined meta:name="OVERHEIDop.terinzageleggingBG">https://jeleefomgeving.nl/inzien/001479179/29233b67-5e6a-4735-a7a3-38719cb8c4c6</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37</meta:user-defined>
    <meta:user-defined meta:name="OVERHEIDop.publicationIssue">387348</meta:user-defined>
    <meta:user-defined meta:name="OVERHEIDop.GmbID/DC.identifier">gmb-2026-387348</meta:user-defined>
    <meta:user-defined meta:name="OVERHEIDop.versieInformatie"/>
  </office:meta>
</office:document-meta>
</file>