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29766784i82cc6bf5-4f4c-4a90-9546-5e5bece1845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aanleg gehandicaptenparkeerplaats op kenteken, Bijlmerdreef 434-49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Bijlmerdreef 434-494 (parkeervaknummer 125627481103)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1.60000000000001mm"><draw:image xlink:href="Pictures/Afbeelding629766784i82cc6bf5-4f4c-4a90-9546-5e5bece18456.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3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Bijlmerdreef 434-494 - Bijlmerdreef 434-49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Bijlmerdreef 434-494</meta:user-defined>
    <meta:user-defined meta:name="OVERHEIDop.verkeersbordcode">E6</meta:user-defined>
    <dc:language>nl</dc:language>
    <meta:user-defined meta:name="OVERHEIDop.locatietype/OVERHEIDop.gebiedsmarkering">Punt</meta:user-defined>
    <meta:user-defined meta:name="DC.title">Amsterdam Zuidoost, verkeersbesluit aanleg gehandicaptenparkeerplaats op kenteken, Bijlmerdreef 434-494</meta:user-defined>
    <meta:user-defined meta:name="DCTERMS.W3CDTF/DCTERMS.available">2026-08-14</meta:user-defined>
    <meta:user-defined meta:name="DCTERMS.W3CDTF/OVERHEIDop.jaargang">2026</meta:user-defined>
    <meta:user-defined meta:name="OVERHEIDop.publicationIssue">387347</meta:user-defined>
    <meta:user-defined meta:name="OVERHEIDop.GmbID/DC.identifier">gmb-2026-387347</meta:user-defined>
    <meta:user-defined meta:name="OVERHEIDop.versieInformatie"/>
  </office:meta>
</office:document-meta>
</file>