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45732135ib414ec5f-c7a1-4e7e-8fc3-2df638b3a3e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Bijlmerdreef 434-49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Bijlmerdreef 434-494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Bijlmerdreef 434-494 (parkeervaknummer 125621481100)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1.98490566037734mm"><draw:image xlink:href="Pictures/Afbeelding1645732135ib414ec5f-c7a1-4e7e-8fc3-2df638b3a3e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3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Bijlmerdreef 434-494 - Bijlmerdreef 434-49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Bijlmerdreef 434-494</meta:user-defined>
    <meta:user-defined meta:name="OVERHEIDop.verkeersbordcode">E6</meta:user-defined>
    <dc:language>nl</dc:language>
    <meta:user-defined meta:name="OVERHEIDop.locatietype/OVERHEIDop.gebiedsmarkering">Punt</meta:user-defined>
    <meta:user-defined meta:name="DC.title">Amsterdam Zuidoost, verkeersbesluit wijzigen kenteken gehandicaptenparkeerplaats, Bijlmerdreef 434-494</meta:user-defined>
    <meta:user-defined meta:name="DCTERMS.W3CDTF/DCTERMS.available">2026-08-14</meta:user-defined>
    <meta:user-defined meta:name="DCTERMS.W3CDTF/OVERHEIDop.jaargang">2026</meta:user-defined>
    <meta:user-defined meta:name="OVERHEIDop.publicationIssue">387343</meta:user-defined>
    <meta:user-defined meta:name="OVERHEIDop.GmbID/DC.identifier">gmb-2026-387343</meta:user-defined>
    <meta:user-defined meta:name="OVERHEIDop.versieInformatie"/>
  </office:meta>
</office:document-meta>
</file>