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Rondje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12 augustus 2026, evenementenvergunning <text:span text:style-name="nadrukvet">Rondje Rijen</text:span> op zondag 13 september 2026 van 10.15 uur tot 12.00 uur in Rijen, start/finish rondom het terrein van Den Butter, Hannie Schaftlaan 20. (1145182)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73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, Rondje Rij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2</meta:user-defined>
    <meta:user-defined meta:name="OVERHEIDop.GmbID/DC.identifier">gmb-2026-387332</meta:user-defined>
    <meta:user-defined meta:name="OVERHEIDop.versieInformatie"/>
  </office:meta>
</office:document-meta>
</file>