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Reuze Dahlia mozaiek, ter hoogte van Heereweg 225 in Lisse ('t Vierkant), Z2026-000023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25 augustus 2026</text:p>
            <text:p text:style-name="common-al">Einddatum tot en met: 2 september 2026</text:p>
            <text:p text:style-name="common-al">
            <text:span text:style-name="nadrukcur">Datum besluit: </text:span>12 augustus 2026</text:p>
            <text:p text:style-name="common-al">
            <text:span text:style-name="nadrukcur">Uiterlijke reactiedatum: </text:span>25 september 2026</text:p>
            <text:p text:style-name="common-al">Kenmerk besluit: Z2026-00002365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732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65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Reuze Dahlia mozaiek, ter hoogte van Heereweg 225 in Lisse ('t Vierkant), Z2026-0000236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322</meta:user-defined>
    <meta:user-defined meta:name="OVERHEIDop.GmbID/DC.identifier">gmb-2026-387322</meta:user-defined>
    <meta:user-defined meta:name="OVERHEIDop.versieInformatie"/>
  </office:meta>
</office:document-meta>
</file>