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plitsen van een woning, Holterweg 93B 7429AE Colmschate, [Deventer M 3647] Deventer M 36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Holterweg 93B 7429AE Colmschate, [Deventer M 3647] Deventer M 3647 </text:p>
            <text:p text:style-name="common-al">
            <text:span text:style-name="nadrukvet">Zaakomschrijving:</text:span> het splitsen van een woning</text:p>
            <text:p text:style-name="common-al">
            <text:span text:style-name="nadrukvet">Zaaknummer:</text:span> Z2026-0000739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39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39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73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92</meta:user-defined>
    <meta:user-defined meta:name="DCTERMS.abstract">het splits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plitsen van een woning, Holterweg 93B 7429AE Colmschate, [Deventer M 3647] Deventer M 364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20</meta:user-defined>
    <meta:user-defined meta:name="OVERHEIDop.GmbID/DC.identifier">gmb-2026-387320</meta:user-defined>
    <meta:user-defined meta:name="OVERHEIDop.versieInformatie"/>
  </office:meta>
</office:document-meta>
</file>