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Wijkermeerstraat 20, Hoofddorp - Koppelen van twee bedrijfsunits, plaatsen tussenvloer en wijzigen voorgevel</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koppelen van twee bedrijfsunits, het plaatsen van een tussenvloer en het plaatsen van twee kozijnen in de voorgevel van het gebouw</text:p>
            <text:p text:style-name="common-al">Zaaknummer: 13568632</text:p>
            <text:p text:style-name="common-al">DSO nummer: 2025021101597</text:p>
            <text:p text:style-name="common-al">Uitkomst besluit: verleend</text:p>
            <text:p text:style-name="common-al">Datum besluit: 12-08-2026</text:p>
            <text:p text:style-name="common-al">Bezwaar in te dienen tot en met: 23-09-2026</text:p>
            <text:p text:style-name="common-al">Namens: Gemeente Haarlemmermeer</text:p>
            <text:p text:style-name="common-al">Wilt u de gepubliceerde documenten behorende bij deze bekendmaking in zien, klik dan <text:a xlink:href="https://edataloket.odnzkg.nl/?q=%7B%22search%22:%2213568632%22,%22aggs%22:%7B%22odnzkg_zaak_nummer%22:%7B%22key%22:%22odnzkg_zaak_nummer%22,%22field%22:%22odnzkg.zaak.nummer.keyword%22,%22fields%22:[],%22type%22:%22keyword%22,%22data%22:[%2213568632%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731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1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1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568632</meta:user-defined>
    <meta:user-defined meta:name="DCTERMS.abstract">het koppelen van twee bedrijfsunits, het plaatsen van een tussenvloer en wijzigen van de voorgevel</meta:user-defined>
    <dc:language>nl</dc:language>
    <meta:user-defined meta:name="OVERHEIDop.locatietype/OVERHEIDop.gebiedsmarkering">Vlak</meta:user-defined>
    <meta:user-defined meta:name="OVERHEIDop.locatietype/OVERHEIDop.gebiedsmarkering">Punt</meta:user-defined>
    <meta:user-defined meta:name="DC.title">Vergunning verleend - Wijkermeerstraat 20, Hoofddorp - Koppelen van twee bedrijfsunits, plaatsen tussenvloer en wijzigen voorgevel</meta:user-defined>
    <meta:user-defined meta:name="DCTERMS.W3CDTF/DCTERMS.available">2026-08-14</meta:user-defined>
    <meta:user-defined meta:name="DCTERMS.W3CDTF/OVERHEIDop.jaargang">2026</meta:user-defined>
    <meta:user-defined meta:name="OVERHEIDop.publicationIssue">387319</meta:user-defined>
    <meta:user-defined meta:name="OVERHEIDop.GmbID/DC.identifier">gmb-2026-387319</meta:user-defined>
    <meta:user-defined meta:name="OVERHEIDop.versieInformatie"/>
  </office:meta>
</office:document-meta>
</file>