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J.A. dèr Mouwstraat 2-H 1064TP Amsterdam, J.A. dèr Mouwstraat 10-H 1064TR Amsterdam, Slauerhoffstraat 59-H 1064TC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vellen van 18 houtopstanden in de openbare ruimte op de locaties t.h.v. Slauerhoffstraat 59-H, J.A. dèr Mouwstraat 2-H, J.A. dèr Mouwstraat 10-H</text:p>
            <text:p text:style-name="common-al">Besluit: verleend</text:p>
            <text:p text:style-name="common-al">Besluit verzonden op: 12-08-2026</text:p>
            <text:p text:style-name="common-al">Zaakadres: J.A. dèr Mouwstraat 2-H 1064TP Amsterdam, J.A. dèr Mouwstraat 10-H 1064TR Amsterdam, Slauerhoffstraat 59-H 1064TC Amsterdam</text:p>
            <text:p text:style-name="common-al">Zaaknummer: Z2026-027835</text:p>
            <text:p text:style-name="common-al">DSO-nummer: 2026062400785</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sdnw@amsterdam.nl?Subject=Dossiernummer Z2026-027835" xlink:type="simple">vthsdnw@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2-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31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1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7835</meta:user-defined>
    <meta:user-defined meta:name="DCTERMS.abstract">het vellen van 18 houtopstanden in de openbare ruimte op de locaties t.h.v. Slauerhoffstraat 59-H, J.A. dèr Mouwstraat 2-H, J.A. dèr Mouwstraat 10-H</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J.A. dèr Mouwstraat 2-H 1064TP Amsterdam, J.A. dèr Mouwstraat 10-H 1064TR Amsterdam, Slauerhoffstraat 59-H 1064TC Amsterdam</meta:user-defined>
    <meta:user-defined meta:name="DCTERMS.W3CDTF/DCTERMS.available">2026-08-14</meta:user-defined>
    <meta:user-defined meta:name="DCTERMS.W3CDTF/OVERHEIDop.jaargang">2026</meta:user-defined>
    <meta:user-defined meta:name="OVERHEIDop.publicationIssue">387316</meta:user-defined>
    <meta:user-defined meta:name="OVERHEIDop.GmbID/DC.identifier">gmb-2026-387316</meta:user-defined>
    <meta:user-defined meta:name="OVERHEIDop.versieInformatie"/>
  </office:meta>
</office:document-meta>
</file>