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omme-Mijdrechtstraat 53-H 1079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, vergroten en verplaatsen van de bestaande tuinberging</text:p>
            <text:p text:style-name="common-al">Besluit: verleend</text:p>
            <text:p text:style-name="common-al">Besluit verzonden op: 12-08-2026</text:p>
            <text:p text:style-name="common-al">Zaakadres: Kromme-Mijdrechtstraat 53-H 1079KR Amsterdam</text:p>
            <text:p text:style-name="common-al">Zaaknummer: Z2026-034173</text:p>
            <text:p text:style-name="common-al">DSO-nummer: 20260730013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3417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3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73</meta:user-defined>
    <meta:user-defined meta:name="DCTERMS.abstract">het vervangen, vergroten en verplaatsen van de bestaande tuinber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omme-Mijdrechtstraat 53-H 1079KR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15</meta:user-defined>
    <meta:user-defined meta:name="OVERHEIDop.GmbID/DC.identifier">gmb-2026-387315</meta:user-defined>
    <meta:user-defined meta:name="OVERHEIDop.versieInformatie"/>
  </office:meta>
</office:document-meta>
</file>