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B2025128i2b100ff5-8edf-45f7-8295-bc50039d98a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Schagen- Verkeersbesluit instellen voorrangsregeling kruising Schagerweg-Dorpzicht, Schagerbrug.</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de gemeente Schagen heeft de bevoegdheid om op grond van artikel 18, eerste lid, sub D, van de wegenverkeerswet 1994 verkeersbesluiten te nemen;</text:p>
            <text:p text:style-name="al">Krachtens de “Mandaatregeling gemeente Schagen 2026”, vastgesteld door onder meer het college van burgemeester en wethouders en bekendgemaakt op 9 april 2026 in het Gemeenteblad (jaargang 2026, nummer 166400), heeft ondergetekende het mandaat om namens het college dit verkeersbesluit vast te stellen en bekend te maken. </text:p>
          </text:section>
        </text:section>
        <text:section text:name="regeling-tekst_id1-3-2-2" text:style-name="regeling-tekst">
          <text:section text:name="tekst_id1-3-2-2-1" text:style-name="tekst">
            <text:p text:style-name="tussenkopcur">
            <text:span text:style-name="nadrukvet">Motivering </text:span>
          </text:p>
            <text:p text:style-name="common-al">Na het eerder intrekken van een verkeersbesluit (zie verkeersbesluit bekendgemaakt op 15 januari 2026 in het Gemeenteblad, jaargang 2026 nummer 17890) is inmiddels een omgevingsvergunning verleend waardoor duidelijkheid is over de voorgenomen locatie van de uitrit / ontsluiting van een te bouwen woning nabij het versmalde weggedeelte aan de Dorpzicht. Het alsnog aanwijzen van een fietspad, zoals aangehaald in het hierboven genoemde intrekkingsbesluit, is alsnog niet logisch. Doordat de uitrit op het versmalde deel van de Dorpzicht wordt gerealiseerd, en de ontsluiting van die woning zodoende via dat weggedeelte naar de Schagerweg zal gaan, strookt het aanwijzen van een fietspad (waardoor het in- en uitrijden met een motorvoertuig verboden zou zijn) niet met de werkelijkheid. Een uitzondering voor bestemmingsverkeer zou niet handhaafbaar zijn en bovendien juist tot onduidelijkheid en verkeersonveiligheid gaan leiden. Wel is het wenselijk om maatregelen te nemen tegen de ongewenste praktijk dat (ondanks het reeds aanwezige paaltje) motorvoertuigen soms vanaf de Veldzicht via de Dorpzicht (en het versmalde weggedeelte aan de Dorpzicht) richting de Schagerweg rijden. Daarnaast is het wenselijk om de voorrangssituatie van de Dorpzicht op de Schagerweg te regelen.</text:p>
            <text:p text:style-name="common-al">Het college gaat met bebording bestuurders van motorvoertuigen erop attenderen dat tussen Veldzicht en Schagerweg (gelet op het reeds aanwezige paaltje) er geen doorgang is en dit dus doodlopend is. De volledige doorgang is alleen mogelijk voor fietsers en bromfietsers. Daarom plaatsen wij aan beide kanten de verkeersborden L8 ‘doodlopende weg’ met onderbord OB54 ‘uitgezonderd (brom)fietsers’. Op de bijgevoegde situatietekening is de exacte locatie van die bebording te zien. Aangezien voor die bebording, gelet op artikel 12 van het Besluit administratieve bepalingen inzake het wegverkeer (BABW), geen verkeersbesluit is vereist maakt dit formeel geen onderdeel uit van dit verkeersbesluit. Echter dient dit wel ter aanvullende motivering van het waarborgen van de verkeersveiligheid.</text:p>
            <text:p text:style-name="common-al">Verder zal er een voorrangsregel worden aangewezen voor verkeer vanaf Dorpzicht naar de Schagerweg. Dit wordt aangeduid met verkeersbord B6 ‘verleen voorrang aan bestuurders’ gecombineerd met haaientanden als bedoeld in artikel 80 Reglement Verkeersregels en Verkeerstekens (RVV) 1990.</text:p>
            <text:p text:style-name="tussenkopcur">
            <text:span text:style-name="nadrukvet">Overwegende ten aanzien van het besluit </text:span>
          </text:p>
            <text:p text:style-name="common-al">Op grond van artikel 15 van de Wegenverkeerswet 1994 dient er in de volgende gevallen een verkeersbesluit te worden genomen:</text:p>
            <text:list text:style-name="id1-3-2-2-1-7">
              <text:list-item text:style-override="id1-3-2-2-1-7-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7-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Overeenkomstig artikel 21 van het besluit administratieve bepalingen inzake het wegverkeer en artikel 2 van de Wegenverkeerswet 1994.</text:p>
            <text:p text:style-name="common-al">Overwegende dat het verkeersbesluit wordt genomen vanuit het oogpunt van het verzekeren van de veiligheid op de weg en het beschermen van weggebruikers en passagiers; </text:p>
            <text:p text:style-name="common-al">Overwegende dat het voorgestelde gebied binnen de bebouwde kom van de gemeente Schagen is gelegen en daarom ook bij de gemeente Schagen in beheer is.</text:p>
            <text:p text:style-name="tussenkopcur">
            <text:span text:style-name="nadrukvet">Overleg Politie</text:span>
          </text:p>
            <text:p text:style-name="common-al">Overeenkomstig artikel 24 van het Besluit administratieve bepalingen inzake het wegverkeer is, namens de korpschef van de politie-eenheid Noord-Holland, overleg gepleegd met de Verkeersadviseur van genoemde Eenheid. Deze heeft zich d.d. 12 augustus 2026 tijdens een verkeersoverleg vanuit verkeersoptiek positief geadviseerd over de maatregel;</text:p>
            <text:p text:style-name="tussenkopcur">
            <text:span text:style-name="nadrukvet">Besluit</text:span>
          </text:p>
            <text:p text:style-name="common-al">Het instellen van de voorrangsregeling op de kruising fietspad Schagerweg-Dorpzicht te Schagerbrug wordt uitdrukking gegeven door;</text:p>
            <text:list text:style-name="id1-3-2-2-1-15">
              <text:list-item text:style-override="id1-3-2-2-1-15-1">
                <text:number>1.</text:number>
                <text:p text:style-name="al">Het plaatsen van de borden B6 ‘verleen voorrang aan bestuurders op de kruisende weg’ uit bijlage I van het Reglement Verkeersregels en Verkeerstekens (RVV) 1990 en haaientanden als bedoeld in artikel 80 van het RVV 1990, </text:p>
              </text:list-item>
              <text:list-item text:style-override="id1-3-2-2-1-15-2">
                <text:number>2.</text:number>
                <text:p text:style-name="al">De verkeerstekens aan te brengen zoals aangegeven op de bijgevoegde situatietekening.</text:p>
              </text:list-item>
            </text:list>
            <text:p text:style-name="tussenkopcur">
            <text:span text:style-name="nadrukvet">Situatie</text:span>
          </text:p>
            <text:p text:style-name="common-al">
            <draw:frame><draw:text-box><text:section text:name="plaatje_id1-3-2-2-1-17-1" text:style-name="plaatje">
              <text:p text:style-name="illustratie_id1-3-2-2-1-17-1-1"><draw:frame draw:style-name="illustratie_id1-3-2-2-1-17-1-1" text:anchor-type="paragraph" svg:width="153mm" svg:height="216.31698113207545mm"><draw:image xlink:href="Pictures/VB2025128i2b100ff5-8edf-45f7-8295-bc50039d98ad.png" xlink:type="simple"/></draw:frame></text:p>
            </text:section></draw:text-box></draw:frame>
          </text:p>
            <text:p text:style-name="tussenkopcur">
            <text:span text:style-name="nadrukvet">Bezwaar</text:span>
          </text:p>
            <text:p text:style-name="common-al">Op grond van de Algemene wet bestuursrecht kunnen belanghebbenden tegen dit besluit een bezwaarschrift indienen bij ons college. </text:p>
            <text:p text:style-name="common-al">De termijn voor het indienen van een bezwaarschrift bedraagt zes weken. Deze termijn vangt aan op de dag na de dag waarop dit besluit is gepubliceerd.</text:p>
            <text:p text:style-name="common-al">• Het bezwaarschrift moet ondertekend zijn en dient in ieder geval te bevatten:</text:p>
            <text:p text:style-name="common-al">• de naam en het adres van de indiener;</text:p>
            <text:p text:style-name="common-al">• de dagtekening;</text:p>
            <text:p text:style-name="common-al">• een aanduiding/omschrijving van het besluit waartegen bezwaar wordt gemaakt;</text:p>
            <text:p text:style-name="common-al">• de gronden van het bezwaar;</text:p>
            <text:p text:style-name="common-al">• bij voorkeur e-mailadres en telefoonnummer van de indiener.</text:p>
            <text:p text:style-name="common-al">Het bezwaarschrift moet gericht worden aan het college van burgemeester en wethouders van de gemeente Schagen, Postbus 8, 1740 AA, Schagen.</text:p>
            <text:p text:style-name="common-al">Het bezwaar kan ook digitaal worden ingediend. Hoe u dit kunt doen staat op <text:a xlink:href="http://www.schagen.nl/bezwaar" xlink:type="simple">www.schagen.nl/bezwaar</text:a>.</text:p>
            <text:p text:style-name="common-al">Het indienen van een bezwaarschrift schorst niet de werking van het besluit waartegen het gericht is. Op grond van artikel 8:81 van de Algemene wet bestuursrecht kan aan de voorzieningenrechter van de Rechtbank Noord-Holland verzocht worden een voorlopige voorziening te treffen, indien "onverwijlde spoed, gelet op de betrokken belangen, dat vereist". Het vragen van een voorlopige voorziening aan de voorzieningenrechter van de rechtbank is mogelijk indien ook een bezwaarschrift wordt ingediend.</text:p>
            <text:p text:style-name="common-al">Het verzoek om een voorlopige voorziening moet gericht worden aan:</text:p>
            <text:p text:style-name="last-al">De voorzieningenrechter van de Rechtbank Noord-Holland, sector Bestuursrecht, Postbus 1621, 2003 BR Haarlem.</text:p>
            <text:p text:style-name="tekst_bottom"/>
          </text:section>
        </text:section>
        <text:section text:name="regeling-sluiting_id1-3-2-3" text:style-name="regeling-sluiting">
          <text:section text:name="ondertekening_id1-3-2-3-1">
            <text:p><text:span text:style-name="functie">Namens burgemeester en wethouders van de gemeente Schagen</text:span></text:p>
            <text:p><text:span text:style-name="functie"/></text:p>
            <text:p><text:span text:style-name="functie">De heer F.J.J. Watertor</text:span></text:p>
            <text:p><text:span text:style-name="functie"/></text:p>
            <text:p><text:span text:style-name="functie"/></text:p>
            <text:p><text:span text:style-name="functie">Beleidsmedewerker Verkeer Vervoer en Wegen </text:span></text:p>
            <text:p><text:span text:style-name="functie">Team Ruimtelijk beheer</text:span></text:p>
            <text:p><text:span text:style-name="functie">Datum 12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73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agen</meta:user-defined>
    <meta:user-defined meta:name="OVERHEID.Gemeente/OVERHEID.authority">Schagen</meta:user-defined>
    <meta:user-defined meta:name="OVERHEID.Informatietype/DC.type">officiële publicatie</meta:user-defined>
    <meta:user-defined meta:name="OVERHEIDop.Rubriek/DC.type">verkeersbesluit of -mededeling</meta:user-defined>
    <meta:user-defined meta:name="OVERHEID.Gemeente/DCTERMS.publisher">Scha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agen - Verkeersbesluit instellen voorrangsregeling kruising - Schagerweg-Dorpzicht, Schagerbrug.</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B6</meta:user-defined>
    <meta:user-defined meta:name="OVERHEIDop.verkeersbordcode">WM9</meta:user-defined>
    <dc:language>nl</dc:language>
    <meta:user-defined meta:name="OVERHEIDop.locatietype/OVERHEIDop.gebiedsmarkering">Weg</meta:user-defined>
    <meta:user-defined meta:name="DC.title">Gemeente Schagen- Verkeersbesluit instellen voorrangsregeling kruising Schagerweg-Dorpzicht, Schagerbrug.</meta:user-defined>
    <meta:user-defined meta:name="DCTERMS.W3CDTF/DCTERMS.available">2026-08-14</meta:user-defined>
    <meta:user-defined meta:name="DCTERMS.W3CDTF/OVERHEIDop.jaargang">2026</meta:user-defined>
    <meta:user-defined meta:name="OVERHEIDop.publicationIssue">387309</meta:user-defined>
    <meta:user-defined meta:name="OVERHEIDop.GmbID/DC.identifier">gmb-2026-387309</meta:user-defined>
    <meta:user-defined meta:name="OVERHEIDop.versieInformatie"/>
  </office:meta>
</office:document-meta>
</file>