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schrijving Landelijk Register Kinderopvang (LRK) gastouderbureau Jenny's Gastouderbureau, gemeen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Groningen maakt op grond</text:p>
            <text:p text:style-name="last-al">van artikel 8 van het Besluit landelijk register kinderopvang bekend dat gastouderbureau Jenny's Gastouderbureau met vestigingsadres Hortensialaan 12a  te Groningen en LRK-nummer 759950258 vanaf 14 augustus 2026 uit het Landelijk Register Kinderopvang is verwijd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73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Zorg en gezondheid | Organisatie en beleid</meta:user-defined>
    <meta:user-defined meta:name="OVERHEIDop.Rubriek/DC.type">andere beschikking</meta:user-defined>
    <meta:user-defined meta:name="OVERHEIDop.referentienummer">0014ESUITE2330452026</meta:user-defined>
    <dc:language>nl</dc:language>
    <meta:user-defined meta:name="OVERHEIDop.locatietype/OVERHEIDop.gebiedsmarkering">Punt</meta:user-defined>
    <meta:user-defined meta:name="DC.title">Uitschrijving Landelijk Register Kinderopvang (LRK) gastouderbureau Jenny's Gastouderbureau, gemeente Gronin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00</meta:user-defined>
    <meta:user-defined meta:name="OVERHEIDop.GmbID/DC.identifier">gmb-2026-387300</meta:user-defined>
    <meta:user-defined meta:name="OVERHEIDop.versieInformatie"/>
  </office:meta>
</office:document-meta>
</file>