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keersbesluit Verkeerscirculatie Kaskade Roelofarendsveen</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
            <text:p text:style-name="common-al">Burgemeester en wethouders van de gemeente Kaag en Braassem,</text:p>
            <text:p text:style-name="common-al"/>
            <text:p text:style-name="tussenkopcur">Gelet op;</text:p>
            <text:p text:style-name="common-al">- Artikel 18, lid 1 onder d van de Wegenverkeerswet 1994 (hierna: WVW 1994) ingevolge verkeersbesluiten worden genomen door burgemeester en wethouders voor zover zij betreffen het verkeer op wegen, welke niet in beheer zijn bij het Rijk, de provincie of een waterschap;</text:p>
            <text:p text:style-name="common-al">- Artikel 15 lid 1 van de WVW 1994, ingevolge de plaatsing van de bij algemene maatregel van bestuur aangewezen verkeerstekens en onderborden, voor zover maatregelen van bestuur aangewezen verkeerstekens en onderborden, voor zover daardoor een gebod of verbod ontstaat, geschiedt krachtens een verkeersbesluit;</text:p>
            <text:p text:style-name="common-al">- Artikel 12 van het Besluit Administratieve Bepalingen inzake het wegverkeer (hierna: BABW) ingevolge de plaatsing en verwijdering van de verkeerstekens C1, C2, C3 en D5 van bijlage 1 van het Reglement Verkeersregels en Verkeerstekens 1990 (hierna: RVV 1990) moet geschieden krachtens een verkeersbesluit;</text:p>
            <text:p text:style-name="common-al">- Artikel 24 van het BABW ingevolge verkeersbesluiten worden genomen na overleg met een gemachtigde van de korpschef van de politie Haaglanden;</text:p>
            <text:p text:style-name="tussenkopcur">Overwegende dat;</text:p>
            <text:p text:style-name="common-al">- De Kerkweg en Schoolplein zich bevinden in de kern Roelofarendsveen dat onderdeel is van de gemeente Kaag en Braassem;</text:p>
            <text:p text:style-name="common-al">- De Kerkweg en Schoolplein een voor het openbaar verkeer openstaande wegen zijn;</text:p>
            <text:p text:style-name="common-al">- De Kerkweg en Schoolplein gecategoriseerd zijn als Erftoegangswegen binnen de bebouwde kom van Roelofarendsveen waar een maximumsnelheid van 30km/h geldt; </text:p>
            <text:p text:style-name="common-al">- Basisschool en tevens kinderopvang “Kaskade” gevestigd is aan Schoolplein 3-7;</text:p>
            <text:p text:style-name="common-al">- Bij het brengen en halen van kinderen, de verkeersbeeld ter plaatse rommelig en druk oogt;</text:p>
            <text:p text:style-name="common-al">- School, ouders en kinderen aangeven dat er onveilige verkeerssituaties ontstaan tijdens deze drukke breng en haal- momenten;</text:p>
            <text:p text:style-name="common-al">- Hierdoor de verkeerscirculatie op de Kerkweg en Schoolplein in ogenschouw genomen dient te worden aangepast om de verkeersveiligheid te verbeteren;</text:p>
            <text:p text:style-name="common-al">- De Kerkweg een smalle weg is met geparkeerde auto is, waardoor bestuurders niet voorbij kunnen rijden bij tegenliggers;</text:p>
            <text:p text:style-name="common-al">- Bij het inhalen en voorbij rijden de vele aanwezige fietsers worden belemmerd en in gevaar worden gebracht;</text:p>
            <text:p text:style-name="common-al">- Het daarom wenselijk is om een beperkte eenrichtingsverkeer in te stellen op de Kerkweg, de beperking geldt alleen van 8.00 tot 8.30 en van 14.00 tot 14.30 uur, vanaf appartement 106 aan de Kerkweg tot aan huis nummer 136;</text:p>
            <text:p text:style-name="common-al">- Ouders die hun kinderen met de auto brengen, in conflict komen met fietsers en voetgangers, is het een vereiste om deze te scheiden;</text:p>
            <text:p text:style-name="common-al">- Het daarom wenselijk is om een Kiss and Ride locatie aan te wijzen om de verkeersveiligheid te verbeteren;</text:p>
            <text:p text:style-name="common-al">- Het niet veilig is om de Kiss and Ride bij de ingang van de school te situeren, wordt deze aan de kant van de school grenzend aan het grote parkeerterrein;</text:p>
            <text:p text:style-name="common-al">- De verkeersveiligheid wordt bevorderd als auto’s niet meer kunnen stoppen of parkeren voor de ingang van de school waardoor in conflicten kunnen ontstaan met het langzaam verkeer;</text:p>
            <text:p text:style-name="common-al">- Dit te realiseren is door een stopverbod in te voeren op de Schoolstraat, doormiddel van een geel doorgetrokken streep;</text:p>
            <text:p text:style-name="common-al">- Deze maatregelen tot stand zijn gekomen door intensieve samenwerking met school, ouders en politie;</text:p>
            <text:p text:style-name="common-al">- Hierin ook Wij-Wonen is in meegenomen en op de hoogte is van deze verkeersmaatregelen;</text:p>
            <text:p text:style-name="common-al">- Het treffen van een verkeersmaatregel een normale maatschappelijk ontwikkeling is waarmee een ieder kan worden geconfronteerd en waarvan de nadelige gevolgen in beginsel voor rekening van betrokkenen behoren te blijven;</text:p>
            <text:p text:style-name="common-al">- De bovenvermelde maatregel wordt genomen op basis van artikel 2 van de WVW 1994 Om te voorkomen of beperken van door het verkeer veroorzaakte overlast, hinder of schade en om het voorkomen of beperken van door het verkeer veroorzaakte aantasting van het karakter of van de functie van het gebied;</text:p>
            <text:p text:style-name="common-al">- De kerkweg en Schoolplein binnen de bebouwde kom ligt en in eigendom, beheer en onderhoud is bij de gemeente Kaag en Braassem;</text:p>
            <text:p text:style-name="common-al">- Het college van burgemeester en wethouders, overeenkomstig artikel 18, lid 1 onder d van de WVW 1994, het bevoegd gezag is voor het nemen van dit verkeersbesluit en dat deze bevoegdheid op grond van het gewijzigde mandaatbesluit gemandateerd is aan Clustermanager Beheer en Projecten;</text:p>
            <text:p text:style-name="common-al"/>
            <text:p text:style-name="tussenkopcur">Nemen, gelet op het voorgaande, de volgende,</text:p>
            <text:p text:style-name="common-al"/>
            <text:p text:style-name="tussenkopcur">Besluiten:</text:p>
            <text:p text:style-name="common-al">1. Eénrichtingsverkeer in te stellen op de Kerkweg, vanaf appartement 106 tot huisnummer 136, De beperking geldt van 8.00 tot 8.30 en van 14.00 tot 14.30 uur; Waarbij er een uitzondering wordt gemaakt voor fietsen en bromfietsen, door het plaatsen van borden model C1, C2, C3 en D5 en onderborden model 0103 van bijlage 1 van het RVV 1990;</text:p>
            <text:p text:style-name="common-al">2. Een Kiss and Ride locatie aan te wijzen en te voorzien van bord model L52 van bijlage 1 van het RVV 1990;</text:p>
            <text:p text:style-name="common-al">3. Een geel doorgetrokken streep aan te brengen op de Schoolplein, zoals aangegeven op de bij dit besluit behorende situatietekening. </text:p>
            <text:p text:style-name="common-al">4. Verkeersborden C2 en C3 op het wegdeel tussen de Kerkweg en Schoolstraat te verwijderen;</text:p>
            <text:p text:style-name="common-al">5. De verkeersborden te plaatsen en te verwijderen, zoals aangegeven op de bij dit besluit behorende situatietekening;</text:p>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p text:style-name="tussenkopcur">Bezwaarclausule </text:p>
            <text:p text:style-name="common-al"/>
            <text:p text:style-name="common-al">Bent u het niet eens met dit besluit? Dan kunt u binnen zes weken na dagtekening van dit besluit een bezwaarschrift indienen bij het college van burgemeester en wethouders. Het postadres vindt u rechtsboven in de brief. Vermeld in uw bezwaarschrift uw naam, adres en handtekening, de datum, de omschrijving van het besluit met referentienummer van het besluit en de reden van uw bezwaar. </text:p>
            <text:p text:style-name="common-al">U kunt uw bezwaar ook digitaal indienen via www.kaagenbraassem.nl/bezwaar. Hiervoor hebt u DigiD of e-Herkenning nodig.</text:p>
            <text:p text:style-name="common-al"/>
            <text:p text:style-name="common-al">Het indienen van een bezwaarschrift heeft geen schorsende werking. Dat wil zeggen: het besluit waartegen u bezwaar maakt blijft geldig, totdat over uw bezwaar is beslist. </text:p>
            <text:p text:style-name="common-al">Wanneer er sprake is van een spoedeisend belang dan kunt u, naast uw bezwaarschrift, een verzoek om voorlopige voorziening indienen bij de Voorzieningenrechter van de rechtbank Den Haag, sector bestuursrecht, postbus 20302, 2500 EH Den Haag. U dient een kopie van het bezwaarschrift toe te voegen. U kunt uw verzoek om voorlopige voorziening ook digitaal indienen via https://loket.rechtspraak.nl/bestuursrecht. Hiervoor heeft u DigiD nodig. Aan het indienen van een verzoek om voorlopige voorziening zijn kosten verbonden. </text:p>
            <text:p text:style-name="common-al"/>
            <text:p text:style-name="common-al"/>
            <text:p text:style-name="common-al">Roelofarendsveen, 12-08-2026</text:p>
            <text:p text:style-name="common-al">Burgemeester en wethouders van Kaag en Braassem,</text:p>
            <text:p text:style-name="common-al">namens hen,</text:p>
            <text:p text:style-name="common-al">Clustermanager Beheer en Projecten,</text:p>
            <text:p text:style-name="common-al">E. van Klink</text:p>
            <text:p text:style-name="common-al"/>
            <text:p text:style-name="common-al"/>
            <text:p text:style-name="common-al"/>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aag en Braassem</text:p>
            </table:table-cell>
            <table:table-cell office:value-type="string" table:style-name="header.C">
              <text:p text:style-name="headerright"><text:span text:style-name="nr">Nr. 387293</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293</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293</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Kaag en Braassem</meta:user-defined>
    <meta:user-defined meta:name="OVERHEID.Gemeente/OVERHEID.authority">Kaag en Braassem</meta:user-defined>
    <meta:user-defined meta:name="OVERHEID.Informatietype/DC.type">officiële publicatie</meta:user-defined>
    <meta:user-defined meta:name="OVERHEIDop.Rubriek/DC.type">verkeersbesluit of -mededeling</meta:user-defined>
    <meta:user-defined meta:name="OVERHEID.Gemeente/DCTERMS.publisher">Kaag en Braasse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Kaag en Braassem - Verkeerbesluit verkeersrouting Kaskade  - Kerkweg + Schoolplein Roelofarendsveen</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Zaaknummer 1033472</meta:user-defined>
    <meta:user-defined meta:name="DCTERMS.abstract">Rondom IKC Kaskade wordt de verkeersrouting aangepast om, tijdens de momenten van halen en brengen van en naar de school,  meer veiligheid voor fietsers te creëren. </meta:user-defined>
    <meta:user-defined meta:name="OVERHEIDop.verkeersbordcode">C1</meta:user-defined>
    <meta:user-defined meta:name="OVERHEIDop.verkeersbordcode">C2</meta:user-defined>
    <meta:user-defined meta:name="OVERHEIDop.verkeersbordcode">C3</meta:user-defined>
    <meta:user-defined meta:name="OVERHEIDop.verkeersbordcode">D5</meta:user-defined>
    <dc:language>nl</dc:language>
    <meta:user-defined meta:name="OVERHEIDop.locatietype/OVERHEIDop.gebiedsmarkering">Vlak</meta:user-defined>
    <meta:user-defined meta:name="DC.title">Verkeersbesluit Verkeerscirculatie Kaskade Roelofarendsveen</meta:user-defined>
    <meta:user-defined meta:name="DCTERMS.W3CDTF/DCTERMS.available">2026-08-17</meta:user-defined>
    <meta:user-defined meta:name="OVERHEIDop.externeBijlage">Tekening bebording Kaskade|exb-2026-28934</meta:user-defined>
    <meta:user-defined meta:name="DCTERMS.W3CDTF/OVERHEIDop.jaargang">2026</meta:user-defined>
    <meta:user-defined meta:name="OVERHEIDop.publicationIssue">387293</meta:user-defined>
    <meta:user-defined meta:name="OVERHEIDop.GmbID/DC.identifier">gmb-2026-387293</meta:user-defined>
    <meta:user-defined meta:name="OVERHEIDop.versieInformatie"/>
  </office:meta>
</office:document-meta>
</file>