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556, Prins Hendrikstraat 36 5611H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556 </text:p>
            <text:p text:style-name="common-al"> Omschrijving: bouwen van een carport en een dakterra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Prins Hendrikstraat 36 5611HK Eindhoven</text:p>
              </text:list-item>
            </text:list>
            <text:p text:style-name="common-al"> Soort aanvraag: Bouwactiviteit (bouwtechnisch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2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556</meta:user-defined>
    <meta:user-defined meta:name="DCTERMS.abstract">bouwen van een carport e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556, Prins Hendrikstraat 36 5611HK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92</meta:user-defined>
    <meta:user-defined meta:name="OVERHEIDop.GmbID/DC.identifier">gmb-2026-387292</meta:user-defined>
    <meta:user-defined meta:name="OVERHEIDop.versieInformatie"/>
  </office:meta>
</office:document-meta>
</file>